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Steiger, bouwkeet, los toilet op de Boogjes 1-13 en hoek Spuibrug/Spuiplein thv container te Dordrecht, zaaknummer 2026-008724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Steiger, bouwkeet los toilet  op de locatie Boogjes 1-13 en hoek Spuibrug/Spuiplein thv container te Dordrecht vanaf 7 september 2026 t/m 18 decem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23 septermber 2026 </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84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8724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gunning tijdelijk gebruik openbare ruimte voor het plaatsen van een Steiger, bouwkeet, los toilet op de Boogjes 1-13 en hoek Spuibrug/Spuiplein thv container te Dordrecht, zaaknummer 2026-0087246.</meta:user-defined>
    <meta:user-defined meta:name="DCTERMS.W3CDTF/DCTERMS.available">2026-08-19</meta:user-defined>
    <meta:user-defined meta:name="DCTERMS.W3CDTF/OVERHEIDop.jaargang">2026</meta:user-defined>
    <meta:user-defined meta:name="OVERHEIDop.publicationIssue">388471</meta:user-defined>
    <meta:user-defined meta:name="OVERHEIDop.GmbID/DC.identifier">gmb-2026-388471</meta:user-defined>
    <meta:user-defined meta:name="OVERHEIDop.versieInformatie"/>
  </office:meta>
</office:document-meta>
</file>