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ierteeltstraat 129, Aalsmeer - Wijzigingen aan bestaande gevel - Dutch Flower Group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wijzigingen aan de bestaande gevel</text:p>
            <text:p text:style-name="common-al">Aanvrager: Dutch Flower Group B.V.</text:p>
            <text:p text:style-name="common-al">Zaaknummer: OD2026-0045378</text:p>
            <text:p text:style-name="common-al">DSO nummer: 2026071300218</text:p>
            <text:p text:style-name="common-al">Ontvangstdatum aanvraag: 13-07-2026</text:p>
            <text:p text:style-name="common-al">Namens: Gemeente Aals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84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378</meta:user-defined>
    <meta:user-defined meta:name="DCTERMS.abstract">wijzigingen aan de bestaande gevel</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ierteeltstraat 129, Aalsmeer - Wijzigingen aan bestaande gevel - Dutch Flower Group B.V.</meta:user-defined>
    <meta:user-defined meta:name="DCTERMS.W3CDTF/DCTERMS.available">2026-08-17</meta:user-defined>
    <meta:user-defined meta:name="DCTERMS.W3CDTF/OVERHEIDop.jaargang">2026</meta:user-defined>
    <meta:user-defined meta:name="OVERHEIDop.publicationIssue">388470</meta:user-defined>
    <meta:user-defined meta:name="OVERHEIDop.GmbID/DC.identifier">gmb-2026-388470</meta:user-defined>
    <meta:user-defined meta:name="OVERHEIDop.versieInformatie"/>
  </office:meta>
</office:document-meta>
</file>