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Ambachten dag 'De Eersteling' op 12 september 2026, Hoofdweg 741 2131MA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Ambachtendag 'De Eersteling' op 12 september 2026; locatie: Hoofdweg 741 2131MA Hoofddorp; zaaknummer 13536879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84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39413536879</meta:user-defined>
    <meta:user-defined meta:name="DCTERMS.abstract">(A) Ambachtendag 12 sept</meta:user-defined>
    <dc:language>nl</dc:language>
    <meta:user-defined meta:name="OVERHEIDop.locatietype/OVERHEIDop.gebiedsmarkering">Punt</meta:user-defined>
    <meta:user-defined meta:name="DC.title">Verleende evenementenvergunning, Ambachten dag 'De Eersteling' op 12 september 2026, Hoofdweg 741 2131MA Hoofd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68</meta:user-defined>
    <meta:user-defined meta:name="OVERHEIDop.GmbID/DC.identifier">gmb-2026-388468</meta:user-defined>
    <meta:user-defined meta:name="OVERHEIDop.versieInformatie"/>
  </office:meta>
</office:document-meta>
</file>