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voorgenomen verkoop grond - WDT00 B 3077 (ged.)</text:p>
      <text:section text:name="regeling_id1-3-2" text:style-name="regeling">
        <text:section text:name="aanhef_id1-3-2-1" text:style-name="aanhef">
          <text:section text:name="preambule_id1-3-2-1-1" text:style-name="preambule">
            <text:p text:style-name="al">De gemeente Woensdrecht heeft het voornemen om grond uit te geven door middel van verkoop: </text:p>
            <text:p text:style-name="al">
            <text:span text:style-name="nadrukvet">Objectinformatie </text:span>
          </text:p>
            <text:p text:style-name="al">Een perceel grond aan de Prins Bernhardstraat (ongenummerd) in Hoogerheide, direct aansluitend gelegen naast Wouwbaan 45 in Hoogerheide, kadastraal bekend gemeente Woensdrecht, sectie B, nummer 3077 (gedeeltelijk), ongeveer 41 m<text:span text:style-name="sup">2</text:span> groot, hierna te noemen: “perceel”. </text:p>
            <text:p text:style-name="al">
            <text:span text:style-name="nadrukvet">Aanleiding en doel van deze aankondiging </text:span>
          </text:p>
            <text:p text:style-name="al">De gemeente Woensdrecht (hierna te noemen: “gemeente”) kondigt hierbij aan dat zij voornemens is een koopovereenkomst aan te gaan met betrekking tot het perceel dat nu in gebruik is als openbaar groen en waarbij verzoeker dit perceel grond als tuin wenst te gebruiken. Ten aanzien van de voorgenomen verkoop wenst de gemeente door deze aankondiging een passende mate van openbaarheid na te streven. </text:p>
            <text:p text:style-name="al">
            <text:span text:style-name="nadrukvet">Motivatie </text:span>
          </text:p>
            <text:p text:style-name="al">De gemeente is van mening dat er voor deze uitgifte geen mededingingsruimte hoeft te worden geboden, met als reden dat de gemeente van oordeel is dat er slechts één serieuze gegadigde is. Op basis van objectieve, toetsbare en redelijke gronden wordt de eigenaar van Wouwbaan 45 in Hoogerheide aangemerkt als enige serieuze gegadigde, omdat de toekomstige eigenaar van het perceel als enige voor aankoop in aanmerking komt: het perceel is direct gelegen naast de woning van de gegadigde en grenst niet direct aan andere woningen. Volgens de geldende nota grondbeleid en de algemene richtlijnen voor de verkoop, verhuur en het in gebruik geven van snippergroen en reststroken in de gemeente Woensdrecht komt uitsluitend de eigenaar van de belendende woning in aanmerking voor koop, wat in dit geval de woning van de gegadigde betreft.  De gemeente heeft uitsluitend het voornemen om de grond die als openbaar groen in gebruik is, te verkopen. De openbare weg maakt uitdrukkelijk geen deel uit van de voorgenomen verkoop; de toegang van en naar de woningen aan de Prins Bernhardstraat 43 en 45 in Hoogerheide en de achteruitgang van de woning aan de Wouwbaan 47 in Hoogerheide blijft dan ook ongewijzigd.</text:p>
            <text:p text:style-name="al">
            <text:span text:style-name="nadrukvet">Bezwaar en uitvoering</text:span>
          </text:p>
            <text:p text:style-name="al">De gemeente zal na een wachttijd van twintig kalenderdagen na de datum van deze publicatie uitvoering geven aan haar voornemen. Bent u van mening dat het de gemeente niet is toegestaan om deze koopovereenkomst aan te gaan? Dan dient u binnen twintig kalenderdagen na de datum van deze publicatie een kort geding tegen dit voornemen aanhangig te maken bij de voorzieningenrechter van de Rechtbank Zeeland-West-Brabant. Is er binnen voormelde termijn geen kort geding aanhangig gemaakt? Dan vervalt het recht om tegen het voornemen en/of de koopovereenkomst op te komen. Ook vervalt dan het recht op schadevergoeding of welke andere aanspraak dan ook. </text:p>
            <text:p text:style-name="al">
            <text:span text:style-name="nadrukvet">Vragen? </text:span>
          </text:p>
            <text:p text:style-name="al">Voor verdere inlichtingen kunt u contact opnemen met Wilbert de Jong, beleidsmedewerker grondzaken, telefoonnummer 14 0164, e-mail grondzaken@woensdrecht.nl. </text:p>
            <text:p text:style-name="al">
            <text:span text:style-name="nadrukcur">Hoogerheide, 19 augustus 2026</text:spa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884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ensdrecht</meta:user-defined>
    <meta:user-defined meta:name="OVERHEID.Informatietype/DC.type">officiële publicatie</meta:user-defined>
    <meta:user-defined meta:name="OVERHEIDop.Rubriek/DC.type">overige overheidsinformatie</meta:user-defined>
    <meta:user-defined meta:name="OVERHEID.Gemeente/OVERHEID.authority">Woensdrecht</meta:user-defined>
    <meta:user-defined meta:name="OVERHEID.Gemeente/DCTERMS.publisher">Woensdrecht</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Aankondiging voorgenomen verkoop grond - WDT00 B 3077 (ged.)</meta:user-defined>
    <meta:user-defined meta:name="DCTERMS.W3CDTF/DCTERMS.available">2026-08-19</meta:user-defined>
    <meta:user-defined meta:name="DCTERMS.W3CDTF/OVERHEIDop.jaargang">2026</meta:user-defined>
    <meta:user-defined meta:name="OVERHEIDop.publicationIssue">388465</meta:user-defined>
    <meta:user-defined meta:name="OVERHEIDop.GmbID/DC.identifier">gmb-2026-388465</meta:user-defined>
    <meta:user-defined meta:name="OVERHEIDop.versieInformatie"/>
  </office:meta>
</office:document-meta>
</file>