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plaatsen zonnepanele overkapping, Korte Zuwe 2 in Werk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17 augustus 2026 </text:p>
            <text:p text:style-name="common-al">Activiteit: Plaatsen van zonnepanelen overkapping</text:p>
            <text:p text:style-name="common-al">Adres: Korte Zuwe 2 in Werkhoven</text:p>
            <text:p text:style-name="common-al">Zaaknummer: OV 1451407</text:p>
            <text:p text:style-name="common-al">Datum ontvangst aanvraag: 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8846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Nieuwe aanvraag omgevingsvergunning, plaatsen zonnepanele overkapping, Korte Zuwe 2 in Werk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63</meta:user-defined>
    <meta:user-defined meta:name="OVERHEIDop.GmbID/DC.identifier">gmb-2026-388463</meta:user-defined>
    <meta:user-defined meta:name="OVERHEIDop.versieInformatie"/>
  </office:meta>
</office:document-meta>
</file>