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oeingavenue 62, Schiphol-Rijk - het plaatsen van een logo</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logo</text:p>
            <text:p text:style-name="common-al">Zaaknummer: OD2026-0041047</text:p>
            <text:p text:style-name="common-al">DSO nummer: 2026062401590</text:p>
            <text:p text:style-name="common-al">Ontvangstdatum aanvraag: 24-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44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4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4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OD2026-0041047</meta:user-defined>
    <meta:user-defined meta:name="DCTERMS.abstract">het plaatsen van een logo</meta:user-defined>
    <dc:language>nl</dc:language>
    <meta:user-defined meta:name="OVERHEIDop.locatietype/OVERHEIDop.gebiedsmarkering">Vlak</meta:user-defined>
    <meta:user-defined meta:name="DC.title">Aanvraag vergunning ontvangen - Boeingavenue 62, Schiphol-Rijk - het plaatsen van een logo</meta:user-defined>
    <meta:user-defined meta:name="DCTERMS.W3CDTF/DCTERMS.available">2026-08-17</meta:user-defined>
    <meta:user-defined meta:name="DCTERMS.W3CDTF/OVERHEIDop.jaargang">2026</meta:user-defined>
    <meta:user-defined meta:name="OVERHEIDop.publicationIssue">388446</meta:user-defined>
    <meta:user-defined meta:name="OVERHEIDop.GmbID/DC.identifier">gmb-2026-388446</meta:user-defined>
    <meta:user-defined meta:name="OVERHEIDop.versieInformatie"/>
  </office:meta>
</office:document-meta>
</file>