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Weeshuisland 62, 1541 MD Koog aan de Zaan - plaatsen zonnepanelen en dakramen op monument en buitenunit warmtepomp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3275 - plaatsen zonnepanelen en dakramen op monument en buitenunit warmtepomp  - OPA bouwwerken (gem. monument is apart aangevraagd) aanvraag is aangevuld met legalisatie van geplaatste en nog te realiseren dakramen - op de locatie Weeshuisland 62, 1541 MD Koog aan de Zaan</text:p>
            <text:p text:style-name="common-al">Aanvraag ontvangen: 30-03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844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4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4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3275</meta:user-defined>
    <dc:language>nl</dc:language>
    <meta:user-defined meta:name="OVERHEIDop.locatietype/OVERHEIDop.gebiedsmarkering">Punt</meta:user-defined>
    <meta:user-defined meta:name="DC.title">Aanvraag omgevingsvergunning - Weeshuisland 62, 1541 MD Koog aan de Zaan - plaatsen zonnepanelen en dakramen op monument en buitenunit warmtepomp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442</meta:user-defined>
    <meta:user-defined meta:name="OVERHEIDop.GmbID/DC.identifier">gmb-2026-388442</meta:user-defined>
    <meta:user-defined meta:name="OVERHEIDop.versieInformatie"/>
  </office:meta>
</office:document-meta>
</file>