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een mestsilo en werktuigenberging, Broekhuizen 11, 7965 AA Broe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en mestsilo en werktuigenberging aan de Broekhuizen 11, 7965 AA Broekhuizen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3-08-2026. We nemen over de aanvraag waarschijnlijk voor 08-10-2026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8844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3732644</meta:user-defined>
    <dc:language>nl</dc:language>
    <meta:user-defined meta:name="OVERHEIDop.locatietype/OVERHEIDop.gebiedsmarkering">Punt</meta:user-defined>
    <meta:user-defined meta:name="DC.title">Aanvraag omgevingsvergunning regulier, het bouwen van een mestsilo en werktuigenberging, Broekhuizen 11, 7965 AA Broekhuiz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40</meta:user-defined>
    <meta:user-defined meta:name="OVERHEIDop.GmbID/DC.identifier">gmb-2026-388440</meta:user-defined>
    <meta:user-defined meta:name="OVERHEIDop.versieInformatie"/>
  </office:meta>
</office:document-meta>
</file>