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blokhut en legaliseren steiger en beschoeiing, Noordplas 3N 82 Vinkeveen (F 2341)</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blokhut en legaliseren steiger en beschoeiing op locatie Noordplas 3N 82 Vinkeveen (F 2341).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De aanvraag is geregistreerd onder zaaknummer Z2026-001693.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3 augustus 2026. De gemeente neemt daarover waarschijnlijk uiterlijk 8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84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693</meta:user-defined>
    <meta:user-defined meta:name="DCTERMS.abstract">Betreft: Aanvraag op locatie Noordplas 3N 82 Vinkeveen (F 2341)</meta:user-defined>
    <dc:language>nl</dc:language>
    <meta:user-defined meta:name="OVERHEIDop.locatietype/OVERHEIDop.gebiedsmarkering">Vlak</meta:user-defined>
    <meta:user-defined meta:name="DC.title">Kennisgeving ontvangst aanvraag omgevingsvergunning voor het plaatsen van een blokhut en legaliseren steiger en beschoeiing, Noordplas 3N 82 Vinkeveen (F 2341)</meta:user-defined>
    <meta:user-defined meta:name="DCTERMS.W3CDTF/DCTERMS.available">2026-08-17</meta:user-defined>
    <meta:user-defined meta:name="DCTERMS.W3CDTF/OVERHEIDop.jaargang">2026</meta:user-defined>
    <meta:user-defined meta:name="OVERHEIDop.publicationIssue">388434</meta:user-defined>
    <meta:user-defined meta:name="OVERHEIDop.GmbID/DC.identifier">gmb-2026-388434</meta:user-defined>
    <meta:user-defined meta:name="OVERHEIDop.versieInformatie"/>
  </office:meta>
</office:document-meta>
</file>