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De Clercqstraat 16-1 1052N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1 zelfstandige woonruimte op de zolderverdieping van het pand</text:p>
            <text:p text:style-name="common-al">Zaakadres: De Clercqstraat 16-1 1052ND Amsterdam</text:p>
            <text:p text:style-name="common-al">Datum ontvangst: 04-08-2026</text:p>
            <text:p text:style-name="common-al">Zaaknummer: Z2026-03474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43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3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743</meta:user-defined>
    <meta:user-defined meta:name="DCTERMS.abstract">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Aanvraag woonvormingsvergunning De Clercqstraat 16-1 1052ND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31</meta:user-defined>
    <meta:user-defined meta:name="OVERHEIDop.GmbID/DC.identifier">gmb-2026-388431</meta:user-defined>
    <meta:user-defined meta:name="OVERHEIDop.versieInformatie"/>
  </office:meta>
</office:document-meta>
</file>