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3">
      <text:list-level-style-bullet text:bullet-char="•" text:level="1">
        <style:list-level-properties text:min-label-width="10mm"/>
      </text:list-level-style-bullet>
    </text:list-style>
    <text:list-style style:name="id1-3-2-1-1-43-1">
      <text:list-level-style-bullet text:bullet-char="•" text:level="1">
        <style:list-level-properties text:min-label-width="10mm"/>
      </text:list-level-style-bullet>
    </text:list-style>
    <text:list-style style:name="id1-3-2-1-1-43-2">
      <text:list-level-style-bullet text:bullet-char="•" text:level="1">
        <style:list-level-properties text:min-label-width="10mm"/>
      </text:list-level-style-bullet>
    </text:list-style>
    <text:list-style style:name="id1-3-2-1-1-43-3">
      <text:list-level-style-bullet text:bullet-char="•" text:level="1">
        <style:list-level-properties text:min-label-width="10mm"/>
      </text:list-level-style-bullet>
    </text:list-style>
    <text:list-style style:name="id1-3-2-1-1-43-4">
      <text:list-level-style-bullet text:bullet-char="•" text:level="1">
        <style:list-level-properties text:min-label-width="10mm"/>
      </text:list-level-style-bullet>
    </text:list-style>
    <text:list-style style:name="id1-3-2-1-1-43-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office:automatic-styles>
  <office:body>
    <office:text>
      <text:p text:style-name="new_page_staatscourant"/>
      <text:p text:style-name="single-kop-titel">Verleende kapvergunning kap- en rooilijst gemeente Bloemendaal juli 2026</text:p>
      <text:section text:name="zakelijke-mededeling_id1-3-2" text:style-name="zakelijke-mededeling">
        <text:section text:name="zakelijke-mededeling-tekst_id1-3-2-1" text:style-name="zakelijke-mededeling-tekst">
          <text:section text:name="tekst_id1-3-2-1-1" text:style-name="tekst">
            <text:p text:style-name="common-al">Op 3 juli 2026 hebben we een vergunningsaanvraag ontvangen voor het kappen van 44 bomen zoals vermeld in de kap- en rooilijst juli 2026, in de gemeente Bloemendaal. Deze aanvraag is volgens de reguliere procedure behandeld. Dit houdt in dat wij een besluit nemen op de aanvraag waartegen u vervolgens bezwaar kunt maken. Wij hebben de vergunning verleend (met herplant). Het besluit is verzonden op 13 augustus 2026.</text:p>
            <text:p text:style-name="common-al">
            <text:span text:style-name="nadrukvet">Bloemendaal</text:span>
          </text:p>
            <text:p text:style-name="common-al">Lage Duin en Daalseweg 15, naast pad richting hertenkamp, 2 Leylandii coniferen, (Cupressocyparis Leylandii) Ø 25/30 cm, Overige bomen/groen licht en ruimte te geven</text:p>
            <text:p text:style-name="common-al">Duinvoetlaantje, rondom appartementencomplex, 3 Eiken (Quercus robur), Ø 30/50 cm, Dood. Is vanwege de veiligheid al weggehaald</text:p>
            <text:p text:style-name="common-al">Zuster Constancelaantje, rondom appartementencomplex, 1 Eik (Quercus robur), Ø 80/100 cm, Dood. Is vanwege de veiligheid al flink teruggesnoeid</text:p>
            <text:p text:style-name="common-al">Veen en Duin, hoek Laan van Boreel, 6 Populieren (Populus canadensis), Ø 100/150 cm, sterk afnemende vitaliteit</text:p>
            <text:p text:style-name="common-al">Rustenburgherweg, achter huisnummer 1, 1 Esdoorn (Acer pseudoplatanus), Ø 80/100 cm, Dood. Is vanwege de veiligheid al weggehaald</text:p>
            <text:p text:style-name="common-al">Kleverlaan, langs fietspad naast het tankstation tegen weiland aan, 1 Es (Fraxinus), Ø 30/50 cm, gebroken hoofdgesteltak, Is vanwege de veiligheid al weggehaald.</text:p>
            <text:p text:style-name="common-al">
            <text:span text:style-name="nadrukvet">Aerdenhout</text:span>
          </text:p>
            <text:p text:style-name="common-al">Zandvoorterweg, Achter Gezina v/d Molenlaan 1, 1 Eik (Quercus robur), Ø 50 cm, Sterk afnemende vitaliteit</text:p>
            <text:p text:style-name="common-al">Zandvoorterweg, Hoek Sparrenlaan, 1 Beuk (Fagus sylvatica), Ø 20 cm, Dood. Is vanwege de veiligheid al weggehaald</text:p>
            <text:p text:style-name="common-al">Zandvoorterweg, Voor huisnummer 57 , 1 Linde (Tilia europaea) Ø 30/50 cm, Sterk afnemende vitaliteit</text:p>
            <text:p text:style-name="common-al">Zandvoorterweg, t.h.v. nr 32, 1 Esdoorn (Acer pseudoplatanus), Ø 25-30 cm, Dood</text:p>
            <text:p text:style-name="common-al">Zandvoorterweg, in het gazon naast nr 57, 1 Valse Christusdoorn (Gleditsia triacanthos 'Sunburst') Ø 25-30 cm, Sterk afnemende vitaliteit</text:p>
            <text:p text:style-name="common-al">Jaap Buishof, in plantsoen, 1 Es (Fraxinus excelsior), Ø 50/100 cm, Dood. Is vanwege de veiligheid al weggehaald</text:p>
            <text:p text:style-name="common-al">Grenslaan, Hoek Taxuslaan, 1 Eik (Quercus robur), Ø 50 cm, Ø 50/100 cm, Sterk afnemende vitaliteit</text:p>
            <text:p text:style-name="common-al">Munterslaantje, 1 Es (Fraxinus excelsior), Ø 30/50 cm, Dood. Is vanwege de veiligheid al weggehaald</text:p>
            <text:p text:style-name="common-al">Sparrenlaan, Naast oprit bij nummer 6, 1 Beuk (Fagus sylvatica), Ø 50/100 cm, Sterk afnemende vitaliteit</text:p>
            <text:p text:style-name="common-al">Spiegelenburghlaan, T.o huisnummer 1, 1 Treurwilg (Salix sepulcralis 'Chrysocoma'), Ø 20 cm, Dood. Is vanwege de veiligheid al weggehaald</text:p>
            <text:p text:style-name="common-al">Merellaan, Naast oprit bij nummer 8, 1 Eik (Quercus robur), Ø 50 cm, Ø 50/100 cm, Dood. Is vanwege de veiligheid al weggehaald</text:p>
            <text:p text:style-name="common-al">Oosterduinweg, thv huisnummer 28, 1 Es (Fraxinus excelsior), Ø 50/100 cm, Dood. Is vanwege de veiligheid al weggehaald</text:p>
            <text:p text:style-name="common-al">
            <text:span text:style-name="nadrukvet">Vogelenzang</text:span>
          </text:p>
            <text:p text:style-name="common-al">Graaf Willemlaan, t.o. nr 8 Bekslaan, 1 moseik (Quercus cerris), Ø 30/40 cm, Dood. Is vanwege de veiligheid al weggehaald</text:p>
            <text:p text:style-name="common-al">Graaf Willemlaan, Grasveld Graaf Janlaan, 1 sierkers (Prunus subhirtella'Autumnalis'), Ø 30/50 cm, Dood. Is vanwege de veiligheid al weggehaald</text:p>
            <text:p text:style-name="common-al">Godfried Bomanslaan, Pad langs kerk, 1 Es (Fraxinus excelsior), Ø 30/50 cm, Dood. Is vanwege de veiligheid al weggehaald</text:p>
            <text:p text:style-name="common-al">Gravin Jacobahof, Naast huisnummer 9, 1 Hartbladige els (Alnus cordata), Ø 30/50 cm, Dood. Is vanwege de veiligheid al weggehaald</text:p>
            <text:p text:style-name="common-al">Leidsevaart, Bij tuincomplex Langs spoor, 2 Eiken (Quercus robur), Ø 50/100 cm, Dood. Is vanwege de veiligheid al weggehaald</text:p>
            <text:p text:style-name="common-al">Teylingerweg, Naast huisnummer 59, 1 Meelbes (Sorbus aria), Ø 30/50 cm, Dood. Is vanwege de veiligheid al weggehaald</text:p>
            <text:p text:style-name="common-al">
            <text:span text:style-name="nadrukvet">Bennebroek</text:span>
          </text:p>
            <text:p text:style-name="common-al">Eikenlaan, Huisnummer 9, 1 Zuileik (Quercus robur 'Fasigiata Koster'), Ø 25/30 cm, Dood. Is vanwege de veiligheid al weggehaald</text:p>
            <text:p text:style-name="common-al">Narcissenlaan, t.h.v. Huisnummer 13, 1 Esdoorn (Acer Pseudoplatanus), Ø 20 cm, Sterk afnemende vitaliteit</text:p>
            <text:p text:style-name="common-al">Narcissenlaan, t.h.v. Huisnummer 31, 1 Esdoorn (Acer Pseudoplatanus), Ø 20 cm, Sterk afnemende vitaliteit</text:p>
            <text:p text:style-name="common-al">Narcissenlaan, t.h.v. Huisnummer 17, 1 Treurwilg (Salix sepulcralis 'Chrysocoma'), Ø 20 cm, Sterk afnemende vitaliteit</text:p>
            <text:p text:style-name="common-al">Hondsdraflaan, naast nummer 12, Quercus robur 'Fasigiata Koster'), Ø 25/30 cm, Dood</text:p>
            <text:p text:style-name="common-al">Kleine Sparrenlaan, t.h.v. nr 29, 1 Esdoorn (Acer pseudoplatanus 'Atropurpureum'), Ø 25/30 cm, Sterk afnemende vitaliteit</text:p>
            <text:p text:style-name="common-al">Witte de Withlaan, t.h.v. nr 6, 1 Berk (pendula), Ø 25/30 cm, Sterk afnemende vitaliteit</text:p>
            <text:p text:style-name="common-al">Witte de Withlaan, t.h.v. nr 17, 2 Elsen (Alnus incana), Ø 40 cm, Sterk afnemende vitaliteit</text:p>
            <text:p text:style-name="common-al">J.F. van Lieroppark, fietspad achter Rijksstraatweg 8-10b, 1 Berk (pendula), Ø 30/35 cm, Sterk afnemende vitaliteit</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text:p>
            <text:p text:style-name="common-al">
            <text:span text:style-name="nadrukvet">Zorg dat u de juiste informatie in uw bezwaar zet</text:span>
          </text:p>
            <text:p text:style-name="common-al">In uw bezwaar zet u in elk geval:</text:p>
            <text:list text:style-name="id1-3-2-1-1-43">
              <text:list-item text:style-override="id1-3-2-1-1-43-1">
                <text:number>•</text:number>
                <text:p text:style-name="al">Uw naam en adres;</text:p>
              </text:list-item>
              <text:list-item text:style-override="id1-3-2-1-1-43-2">
                <text:number>•</text:number>
                <text:p text:style-name="al">De datum waarop u uw bezwaar schrijft;</text:p>
              </text:list-item>
              <text:list-item text:style-override="id1-3-2-1-1-43-3">
                <text:number>•</text:number>
                <text:p text:style-name="al">Een omschrijving van het besluit waar u bezwaar tegen maakt (stuur ook een kopie mee van het besluit);</text:p>
              </text:list-item>
              <text:list-item text:style-override="id1-3-2-1-1-43-4">
                <text:number>•</text:number>
                <text:p text:style-name="al">De reden en onderbouwing waarom u het niet eens bent met ons besluit;</text:p>
              </text:list-item>
              <text:list-item text:style-override="id1-3-2-1-1-43-5">
                <text:number>•</text:number>
                <text:p text:style-name="al">Uw handtekening.</text:p>
              </text:list-item>
            </text:list>
            <text:p text:style-name="common-al">U stuurt de brief met uw bezwaar op tijd naar college van burgemeester en wethouders, Postbus 201, 2050 AE Overveen.</text:p>
            <text:p text:style-name="common-al">
            <text:span text:style-name="nadrukvet">U kunt ook eerst pro forma bezwaar maken</text:span>
          </text:p>
            <text:p text:style-name="common-al">Als u onzeker bent over uw bezwaar, de zaak complex is of u tijdgebrek heeft en nog niet alle benodigde informatie voor uw bezwaar heeft, kunt u eerst een voorlopig bezwaar (pro forma bezwaar) indienen. Met een pro forma bezwaar geeft u aan dat u het niet eens bent met het besluit, maar dat u mogelijk nog aanvullende informatie wilt verstrekken. Het pro forma bezwaar moet ook binnen 6 weken na de verzenddatum van het besluit worden ingediend. Daarna krijgt u van de gemeente extra tijd om uw bezwaar volledig uit te werken en aan te vullen.</text:p>
            <text:p text:style-name="common-al">
            <text:span text:style-name="nadrukvet">Ons besluit blijft geldig totdat we over uw bezwaar hebben beslist</text:span>
          </text:p>
            <text:p text:style-name="common-al">De inwerkingtreding van een omgevingsvergunning voor het vellen van een houtopstand wordt opgeschort tot 4 weken nadat het besluit aan de aanvrager is toegezonden. Als binnen deze termijn een verzoek om voorlopige voorziening is gedaan, treedt de omgevingsvergunning niet in werking voordat op dit verzoek is beslist.</text:p>
            <text:p text:style-name="common-al">U kunt een voorlopige voorziening aanvragen bij de rechtbank in Haarlem nadat u eerst een bezwaarschrift bij ons heeft ingediend. U betaalt kosten aan de rechtbank als u vraagt om een voorlopige voorziening (griffierecht). De precieze voorwaarden en kosten hiervoor leest u op https://loket.rechtspraak.nl/bestuursrecht</text:p>
            <text:p text:style-name="common-al">U kunt schriftelijk of digitaal om een voorlopige voorziening vragen:</text:p>
            <text:list text:style-name="id1-3-2-1-1-51">
              <text:list-item text:style-override="id1-3-2-1-1-51-1">
                <text:number>•</text:number>
                <text:p text:style-name="al">Per post: Rechtbank Noord-Holland Sectie Bestuur, Postbus 1621, 2003 BR Haarlem</text:p>
              </text:list-item>
              <text:list-item text:style-override="id1-3-2-1-1-51-2">
                <text:number>•</text:number>
                <text:p text:style-name="al">Digitaal: https://loket.rechtspraak.nl/bestuursrecht U heeft dan een digitale handtekening (DigiD) nodig. De voorwaarden leest u op de website.</text:p>
              </text:list-item>
            </text:list>
            <text:p text:style-name="common-al">Stuur ook altijd een kopie van uw bezwaar mee.</text:p>
            <text:p text:style-name="common-al">
            <text:span text:style-name="nadrukvet">Op de hoogte blijven?</text:span>
          </text:p>
            <text:p text:style-name="common-al">Wilt u wekelijks op de hoogte blijven van aanvragen in uw buurt? Meld u dan aan voor de e-mail service van overheid.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84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633</meta:user-defined>
    <meta:user-defined meta:name="DCTERMS.abstract">Betreft: besluit op het adres Bloemendaalseweg 158, 2051GJ Overveen voor Kap- en rooijlijst gemeente Bloemendaal juli 2026</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kapvergunning kap- en rooilijst gemeente Bloemendaal juli 2026</meta:user-defined>
    <meta:user-defined meta:name="DCTERMS.W3CDTF/DCTERMS.available">2026-08-17</meta:user-defined>
    <meta:user-defined meta:name="DCTERMS.W3CDTF/OVERHEIDop.jaargang">2026</meta:user-defined>
    <meta:user-defined meta:name="OVERHEIDop.publicationIssue">388430</meta:user-defined>
    <meta:user-defined meta:name="OVERHEIDop.GmbID/DC.identifier">gmb-2026-388430</meta:user-defined>
    <meta:user-defined meta:name="OVERHEIDop.versieInformatie"/>
  </office:meta>
</office:document-meta>
</file>