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Herstelbesluit voor het verlenen van een omgevingsvergunning, voor het uitbreiden van de bestaande loods en plaatsen van een overkapping, aan de Julianastraat 140, 9601LT Hoogezand, Z2026-00202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Julianastraat 140, 9601LT Hoogezand, voor het uitbreiden van de bestaande loods en plaatsen van een overkapping.</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6-002021</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4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84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2021</meta:user-defined>
    <meta:user-defined meta:name="DCTERMS.abstract">Betreft:  Besluit op locatie Julianastraat 140, 9601LT Hoogezand</meta:user-defined>
    <dc:language>nl</dc:language>
    <meta:user-defined meta:name="OVERHEIDop.locatietype/OVERHEIDop.gebiedsmarkering">Vlak</meta:user-defined>
    <meta:user-defined meta:name="DC.title">Herstelbesluit voor het verlenen van een omgevingsvergunning, voor het uitbreiden van de bestaande loods en plaatsen van een overkapping, aan de Julianastraat 140, 9601LT Hoogezand, Z2026-002021</meta:user-defined>
    <meta:user-defined meta:name="DCTERMS.W3CDTF/DCTERMS.available">2026-08-17</meta:user-defined>
    <meta:user-defined meta:name="DCTERMS.W3CDTF/OVERHEIDop.jaargang">2026</meta:user-defined>
    <meta:user-defined meta:name="OVERHEIDop.publicationIssue">388429</meta:user-defined>
    <meta:user-defined meta:name="OVERHEIDop.GmbID/DC.identifier">gmb-2026-388429</meta:user-defined>
    <meta:user-defined meta:name="OVERHEIDop.versieInformatie"/>
  </office:meta>
</office:document-meta>
</file>