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Bennebroekerweg 645, Hoofddorp - het aanleggen van 2 bruggen ten behoeve van een nieuwe woonlocatie - Dura Vermeer Bouw en Vastgoed Amsterdam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aanleggen van 2 bruggen ten behoeve van een nieuwe woonlocatie</text:p>
            <text:p text:style-name="common-al">Aanvrager: Dura Vermeer Bouw en Vastgoed Amsterdam B.V.</text:p>
            <text:p text:style-name="common-al">Zaaknummer: OD2026-0045991</text:p>
            <text:p text:style-name="common-al">DSO nummer: 2026071001536</text:p>
            <text:p text:style-name="common-al">Ontvangstdatum aanvraag: 10-07-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842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2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2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kappen</meta:user-defined>
    <meta:user-defined meta:name="OVERHEIDop.ActiviteitOmgevingsvergunning/OVERHEIDop.activiteit">uitweg en inrit</meta:user-defined>
    <meta:user-defined meta:name="OVERHEIDop.referentienummer">OD2026-0045991</meta:user-defined>
    <meta:user-defined meta:name="DCTERMS.abstract">het aanleggen van 2 bruggen ten behoeve van een nieuwe woonlocatie</meta:user-defined>
    <dc:language>nl</dc:language>
    <meta:user-defined meta:name="OVERHEIDop.locatietype/OVERHEIDop.gebiedsmarkering">Vlak</meta:user-defined>
    <meta:user-defined meta:name="DC.title">Aanvraag vergunning ontvangen - Bennebroekerweg 645, Hoofddorp - het aanleggen van 2 bruggen ten behoeve van een nieuwe woonlocatie - Dura Vermeer Bouw en Vastgoed Amsterdam B.V.</meta:user-defined>
    <meta:user-defined meta:name="DCTERMS.W3CDTF/DCTERMS.available">2026-08-17</meta:user-defined>
    <meta:user-defined meta:name="DCTERMS.W3CDTF/OVERHEIDop.jaargang">2026</meta:user-defined>
    <meta:user-defined meta:name="OVERHEIDop.publicationIssue">388428</meta:user-defined>
    <meta:user-defined meta:name="OVERHEIDop.GmbID/DC.identifier">gmb-2026-388428</meta:user-defined>
    <meta:user-defined meta:name="OVERHEIDop.versieInformatie"/>
  </office:meta>
</office:document-meta>
</file>