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Gemeente Stichtse Vecht - Broklede Regionale Scholengemeenschap - Melding rustig evenement d.d. 03-11-2026 Multi media lab politie vrachtwa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augustus 2026 is een melding ontvangen waarvoor geen vergunningsplicht geldt voor de locatie Broklede Regionale Scholengemeenschap. De melding is geregistreerd onder zaaknummer Z2026-00001900.</text:p>
            <text:p text:style-name="common-al">De melding betreft: evenementen melding op Broklede Regionale Scholengemeenschap - Melding rustig evenement d.d. 03-11-2026 Multi media lab politie vrachtwagen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stichtsevecht.nl of telefoonnummer 14 034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8842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2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2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1900</meta:user-defined>
    <meta:user-defined meta:name="DCTERMS.abstract">Betreft: Melding op locatie Broklede Regionale Scholengemeenschap</meta:user-defined>
    <dc:language>nl</dc:language>
    <meta:user-defined meta:name="OVERHEIDop.locatietype/OVERHEIDop.gebiedsmarkering">Punt</meta:user-defined>
    <meta:user-defined meta:name="DC.title">Kennisgeving ontvangst melding, Gemeente Stichtse Vecht - Broklede Regionale Scholengemeenschap - Melding rustig evenement d.d. 03-11-2026 Multi media lab politie vrachtwag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426</meta:user-defined>
    <meta:user-defined meta:name="OVERHEIDop.GmbID/DC.identifier">gmb-2026-388426</meta:user-defined>
    <meta:user-defined meta:name="OVERHEIDop.versieInformatie"/>
  </office:meta>
</office:document-meta>
</file>