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zonder vergunning verstrekken van zwak-alcoholhoudende drank tijdens het evenement “Burendag” op 26 september 2026 van 15:00 uur tot uiterlijk 22:00 uur aan Edmond Jasparstraat te Melic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theffing</text:span>
            </text:span>
          </text:p>
            <text:p text:style-name="common-al">Z2026-00010906 / Verleende ontheffing art. 35 Alcoholwet / Edmond Jasparstraat te Melick / Roerdalen / bekendgemaakt op 29 juli 2026 / het zonder vergunning verstrekken van zwak-alcoholhoudende drank tijdens het evenement “Burendag” op 26 september 2026 van 15:00 uur tot uiterlijk 22:00 uur / Activiteit: Alcohol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842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2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2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oerdalen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Cultuur en recreatie | Organisatie en beleid</meta:user-defined>
    <meta:user-defined meta:name="OVERHEIDop.Rubriek/DC.type">andere beschikking</meta:user-defined>
    <meta:user-defined meta:name="OVERHEIDop.referentienummer">Z2026-00010906 </meta:user-defined>
    <dc:language>nl</dc:language>
    <meta:user-defined meta:name="OVERHEIDop.locatietype/OVERHEIDop.gebiedsmarkering">Weg</meta:user-defined>
    <meta:user-defined meta:name="DC.title">Ontheffing voor het zonder vergunning verstrekken van zwak-alcoholhoudende drank tijdens het evenement “Burendag” op 26 september 2026 van 15:00 uur tot uiterlijk 22:00 uur aan Edmond Jasparstraat te Melic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423</meta:user-defined>
    <meta:user-defined meta:name="OVERHEIDop.GmbID/DC.identifier">gmb-2026-388423</meta:user-defined>
    <meta:user-defined meta:name="OVERHEIDop.versieInformatie"/>
  </office:meta>
</office:document-meta>
</file>