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Herinrichting Nijverdalsestraat tussen spoorwegovergang en N35 te Wierden</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rnmerk Z-619519</text:p>
            <text:p text:style-name="common-al">Datum 13 augustus 2026</text:p>
            <text:p text:style-name="common-al"/>
            <text:p text:style-name="common-al">Burgemeester en wethouders van de gemeente Wierden;</text:p>
            <text:p text:style-name="common-al"/>
            <text:p text:style-name="common-al">Aanleiding</text:p>
            <text:p text:style-name="common-al">De fietspaden langs de Nijverdalsestraat zijn relatief smal en daardoor minder geschikt om in te halen en om comfortabel naast elkaar te fietsen. Door de beperkte breedte is ook het beheer en onderhoud, zoals gladheidsbestrijding, lastig uitvoerbaar. Op het wegvak tussen de rotonde Nijverdalsestraat – Loonderesweg en de spoorwegovergang vormen de gereden snelheden een aandachtspunt, waar het  kruispunt met de 2e Esweg en meerdere erfaansluitingen minder overzichtelijk aansluiten op de Nijverdalsestraat. Verder is het overzicht op de rotonde Nijverdalsestraat – Loonderesweg niet optimaal, aangezien de fietsoversteken relatief dicht bij de rotonde liggen. </text:p>
            <text:p text:style-name="common-al"/>
            <text:p text:style-name="common-al">Dit zijn de voornaamste aanleidingen om de Nijverdalsestraat tussen de spoorwegovergang (nabij de Oude Looweg) en de N35 te herinrichten, met meer ruimte voor fietsers, een overzichtelijker wegbeeld en betere onderhoudsmogelijkheden.</text:p>
            <text:p text:style-name="common-al"/>
            <text:p text:style-name="common-al">Wettelijke bepalingen</text:p>
            <text:p text:style-name="common-al">● Op grond van artikel 15 van de Wegenverkeerswet 1994 moet een verkeersbesluit worden genomen voor:</text:p>
            <text:p text:style-name="common-al">­ Het plaatsen of verwijderen van verkeerstekens, zoals deze genoemd zijn in artikel 12 van het Besluit administratieve bepalingen inzake het wegverkeer (hierna BABW), voor zover daardoor een verbod of gebod wordt ingesteld of gewijzigd.</text:p>
            <text:p text:style-name="common-al">­ Maatregelen op of aan de weg tot wijziging van de inrichting van de weg of tot het aanbrengen of verwijderen van voorzieningen ter regeling van het verkeer geschieden krachtens een verkeersbesluit, indien de maatregelen leiden tot een beperking of uitbreiding van het aantal categorieën weggebruikers dat van een weg of weggedeelte gebruik kan maken.</text:p>
            <text:p text:style-name="common-al">● Op grond van artikel 18, eerste lid, onder d, van de Wegenverkeerswet 1994 is het college van burgemeester en wethouders van de gemeente Wierden bevoegd dit verkeersbesluit te nemen.</text:p>
            <text:p text:style-name="common-al">● Met dit verkeersbesluit worden, gelet op artikel 2 van de Wegenverkeerswet 1994, de volgende doelstellingen beoogd:</text:p>
            <text:p text:style-name="common-al">­ Het verzekeren van de veiligheid op de weg;</text:p>
            <text:p text:style-name="common-al">­ Het in stand houden van de weg en het waarborgen van de bruikbaarheid daarvan.</text:p>
            <text:p text:style-name="common-al"/>
            <text:p text:style-name="common-al">Overwegingen</text:p>
            <text:p text:style-name="common-al">Dit verkeersbesluit richt zich op de Nijverdalsestraat tussen de spoorwegovergang (nabij de Oude Looweg) en de N35. Op het wegvak tussen de rotonde Nijverdalsestraat – Loonderesweg en de N35 bevindt zich de bebouwde komgrens, circa 200 meter ten westen van deze rotonde. Het wegvak tussen de spoorwegovergang en de rotonde ligt daarmee binnen de bebouwde kom, terwijl het wegvak tussen de rotonde en de N35 grotendeels buiten de bebouwde kom ligt.</text:p>
            <text:p text:style-name="common-al"/>
            <text:p text:style-name="common-al">Voor de onderstaande wegvakken worden de getroffen verkeersmaatregelen beschreven:</text:p>
            <text:p text:style-name="common-al">- Nijverdalsestraat, tussen de spoorwegovergang en rotonde Nijverdalsestraat – Loonderesweg</text:p>
            <text:p text:style-name="common-al">- Rotonde Nijverdalsestraat – Loonderesweg – 3e Esweg</text:p>
            <text:p text:style-name="common-al">- Nijverdalsestraat, tussen rotonde Nijverdalsestraat – Loonderesweg en N35</text:p>
            <text:p text:style-name="common-al"/>
            <text:p text:style-name="common-al">Beleidskaders</text:p>
            <text:p text:style-name="common-al">In juni 2024 is door de gemeenteraad van Wierden het mobiliteitsplan ‘Veilig op de weg 2024-2030’ vastgesteld. De Nijverdalsestraat is binnen en buiten de bebouwde kom gecategoriseerd als gebiedsontsluitingsweg, waarbij de volgende maximumsnelheden zijn vastgelegd:</text:p>
            <text:p text:style-name="common-al">- Wegvak tussen de spoorwegovergang (nabij de Oude Looweg) en rotonde Nijverdalsestraat – Loonderesweg: 30 km/u. </text:p>
            <text:p text:style-name="common-al">- Wegvak tussen de rotonde Nijverdalsestraat – Loonderesweg en de bebouwde komgrens ten westen van deze rotonde: 50 km/u. </text:p>
            <text:p text:style-name="common-al">- Wegvak tussen de bebouwde komgrens ten westen van de rotonde Nijverdalsestraat – Loonderesweg en de N35: 80 km/u. </text:p>
            <text:p text:style-name="common-al">Op een gebiedsontsluitingsweg is de verblijfsfunctie ondergeschikt aan de verkeersfunctie van de weg. Daarnaast is opgenomen dat bij de inrichting van de openbare ruimte wordt uitgegaan van het STOMP-principe. Daarbij krijgen eerst de voetganger (Stappen) en daarna de fietser (Trappen) prioriteit, gevolgd door het openbaar vervoer, mobiliteitsdiensten en als laatste de privéauto. </text:p>
            <text:p text:style-name="common-al"/>
            <text:p text:style-name="common-al">Aan het mobiliteitsplan is de Uitvoeringsagenda 2025-2026 gekoppeld, waarin is opgenomen welke projecten worden uitgevoerd. Hierin is opgenomen om de Nijverdalsestraat tussen de spoorwegovergang (nabij de Oude Looweg) en de N35 te herinrichten. </text:p>
            <text:p text:style-name="common-al"/>
            <text:p text:style-name="common-al">Nijverdalsestraat, tussen de spoorwegovergang en rotonde Nijverdalsestraat – Loonderesweg</text:p>
            <text:p text:style-name="common-al"/>
            <text:p text:style-name="common-al">Huidige inrichting (GOW50) voldoet niet</text:p>
            <text:p text:style-name="common-al">Dit wegvak is momenteel ingericht als gebiedsontsluitingsweg met een maximumsnelheid van 50 km/u (GOW50) en beschikt over vrijliggende fietspaden van 1,4 meter breed. Volgens de landelijke CROW-richtlijnen is een minimale breedte van 2,0 meter gewenst, zodat fietsers elkaar veilig kunnen inhalen en comfortabel naast elkaar kunnen fietsen. De huidige breedte voldoet hier niet aan en maakt tevens beheer en onderhoud, zoals gladheidsbestrijding, lastig uitvoerbaar. </text:p>
            <text:p text:style-name="common-al"/>
            <text:p text:style-name="common-al">Een verbreding van de fietspaden naar 2,0 meter is niet veilig mogelijk, omdat de berm tussen rijbaan en fietspad dan onvoldoende breed zou worden. Daarnaast zou het beperkte overzicht bij het kruispunt met de 2e Esweg en de erfaansluitingen in stand blijven. De Nijverdalsestraat kan daarom niet geschikt worden ingericht als gebiedsontsluitingsweg met een maximumsnelheid van 50 km/u.</text:p>
            <text:p text:style-name="common-al"/>
            <text:p text:style-name="common-al">Nieuwe inrichting als GOW30</text:p>
            <text:p text:style-name="common-al">Het wegvak wordt daarom ingericht als gebiedsontsluitingsweg met een maximumsnelheid van 30 km/u (GOW30), aansluitend op de landelijke richtlijnen uit de ‘Handreiking voorlopige inrichtingskenmerken GOW30’ en de beleidskaders uit het mobiliteitsplan. Om het wegbeeld in overeenstemming te brengen met een maximumsnelheid van 30 km/u, worden de volgende maatregelen getroffen:</text:p>
            <text:p text:style-name="common-al">- Rijbaan van 6,2 meter breed, geschikt om twee vrachtauto’s elkaar te laten passeren, maar niet ruimer dan noodzakelijk om de gereden snelheden te beperken.</text:p>
            <text:p text:style-name="common-al">- Fietsstroken van 1,9 meter breed, waarmee bestuurders worden gestimuleerd om achter een fietser te blijven wanneer tegemoetkomend autoverkeer nadert. </text:p>
            <text:p text:style-name="common-al">- Aanleg van een plateau op het kruispunt met de 2e Esweg, ingericht op een passeersnelheid van 30 km/u.</text:p>
            <text:p text:style-name="common-al">- Plaatsing van hagen aan de zijde van de oneven nummers om het wegbeeld visueel te versmallen.</text:p>
            <text:p text:style-name="common-al"/>
            <text:p text:style-name="common-al">Toelichting op realiseren fietsstroken</text:p>
            <text:p text:style-name="common-al">Door fietsstroken aan te leggen in plaats van fietspaden, wordt de beschikbare ruimte voor fietsers vergroot van 1,4 meter naar 1,9 meter. Hierdoor kunnen fietsers elkaar veiliger inhalen en comfortabeler naast elkaar fietsen. De keuze voor fietsstroken sluit bovendien aan bij de relatief lage verkeersintensiteit op dit wegvak. Bestuurders hebben daardoor voldoende gelegenheid om fietsers op ruime afstand en met aangepaste snelheid in te halen. In situaties waarin autoverkeer uit beide richtingen tegelijk bij een fietser komt, zorgen de brede fietsstroken ervoor dat bestuurders eerder achter de fietser blijven rijden.</text:p>
            <text:p text:style-name="common-al"/>
            <text:p text:style-name="common-al">Ter hoogte van de spoorwegovergang blijven de fietspaden gehandhaafd; ter hoogte van de Oude Looweg gaat de inrichting over in fietsstroken. Hierdoor is de wachtrij vanuit de rotonde Nijverdalsestraat – Loonderesweg bij een opening van de spoorbomen doorgaans al gepasseerd als fietsers op de fietsstroken komen.</text:p>
            <text:p text:style-name="common-al"/>
            <text:p text:style-name="common-al">De fietsstroken worden ingericht met fietssymbolen, zoals bedoeld in artikel 1 van het RVV 1990. Op grond van artikel 24 van het RVV 1990 is het voor bestuurders niet toegestaan om op een fietsstrook te parkeren of stil te staan. Op de woonpercelen aan de Nijverdalsestraat is parkeergelegenheid aanwezig en daarnaast worden drie parkeerplaatsen naast de rijbaan gerealiseerd. </text:p>
            <text:p text:style-name="common-al"/>
            <text:p text:style-name="common-al">Aanleggen voetpad</text:p>
            <text:p text:style-name="common-al">Door het vervallen van de vrijliggende fietspaden kunnen voetgangers deze niet langer gebruiken. Om een veilige route voor voetgangers te creëren, wordt aan de zijde van de oneven huisnummers een voetpad aangelegd. Het voetpad wordt aangewezen met borden G7 van bijlage 1 van het RVV 1990, waardoor uitsluitend voetgangers toegestaan zijn.</text:p>
            <text:p text:style-name="common-al"/>
            <text:p text:style-name="common-al">Rotonde Nijverdalsestraat – Loonderesweg – 3e Esweg</text:p>
            <text:p text:style-name="common-al"/>
            <text:p text:style-name="common-al">Aanpassingen fietsoversteken</text:p>
            <text:p text:style-name="common-al">De fietsoversteken over de Nijverdalsestraat (oostzijde) en de Loonderesweg liggen relatief dicht bij de rotonde. Hierdoor komen overstekende fietsers sneller buiten het zicht of in de dode hoek van bestuurders terecht. Om de overzichtelijkheid te verbeteren, wordt de fietsoversteek over de Nijverdalsestraat vijf meter vanaf de rotonde aangelegd. Hierdoor rijden fietsers vanaf de Looweg niet langer in één rechte lijn op de oversteek af, wat hun snelheid remt en het onderlinge zicht tussen bestuurders en overstekende fietsers verbetert.</text:p>
            <text:p text:style-name="common-al"/>
            <text:p text:style-name="common-al">De fietsoversteek over de Loonderesweg vervalt en wordt vervangen door een oversteek in twee richtingen op de 3e Esweg. Deze aanpassing sluit aan op de gewijzigde fietsstructuur tussen de rotonde en de N35, zoals hieronder toegelicht bij ‘Nijverdalsestraat, tussen rotonde Nijverdalsestraat – Loonderesweg en N35’.</text:p>
            <text:p text:style-name="common-al"/>
            <text:p text:style-name="common-al">Vergroten middeneiland</text:p>
            <text:p text:style-name="common-al">Het huidige middeneiland van de rotonde is relatief klein, met daaromheen een brede rammelstrook. In de praktijk wordt deze rammelstrook gebruikt om de rotonde af te snijden, waardoor de snelheid niet optimaal wordt geremd. Om dit te voorkomen, wordt het middeneiland vergroot en de rammelstrook verkleind. Bij de inrichting wordt rekening gehouden met de benodigde ruimte voor vrachtverkeer, waaronder exceptioneel transport.</text:p>
            <text:p text:style-name="common-al"/>
            <text:p text:style-name="common-al">Nijverdalsestraat, tussen rotonde Nijverdalsestraat – Loonderesweg en N35</text:p>
            <text:p text:style-name="common-al">Op dit wegvak ligt de bebouwde komgrens, ongeveer 200 meter ten westen van de rotonde Nijverdalsestraat – Loonderesweg. Zowel het deel binnen als buiten de bebouwde kom wordt uitgevoerd met een rijbaanbreedte van 7,20 meter, waarbij met markering rijstroken van 2,75 meter worden aangeduid.</text:p>
            <text:p text:style-name="common-al"/>
            <text:p text:style-name="common-al"/>
            <text:p text:style-name="common-al"/>
            <text:p text:style-name="common-al"/>
            <text:p text:style-name="common-al">Aanpassingen (brom)fietspaden</text:p>
            <text:p text:style-name="common-al">Langs dit wegvak liggen binnen de bebouwde kom verplichte fietspaden en buiten de bebouwde kom </text:p>
            <text:p text:style-name="common-al">fiets/bromfietspaden. De breedte van 1,4 meter voldoet niet aan de aanbevolen breedte van 2,0 meter en maakt beheer en onderhoud, zoals gladheidsbestrijding, lastig uitvoerbaar. Verbreding van het aan de noordzijde is niet mogelijk vanwege de ligging van ondergrondse nutsvoorzieningen. Daarom worden deze paden opgeheven en worden de paden aan de zuidzijde verbreed en ingericht als tweerichtingspaden met een breedte van 3,5 meter.</text:p>
            <text:p text:style-name="common-al"/>
            <text:p text:style-name="common-al">Aanpassing kruispunt parallelweg</text:p>
            <text:p text:style-name="common-al">Als gevolg van deze wijzigingen moeten fietsers vanuit Wierden net voor de N35 oversteken naar de parallelweg aan de noordzijde van de N35. Voor een veilige oversteek wordt een middengeleider toegepast, zodat (brom)fietsers in twee etappes kunnen oversteken. Aan weerszijden van de middengeleider worden borden geplaatst om te voorkomen dat bestuurders de middengeleider aan de verkeerde zijde passeren.</text:p>
            <text:p text:style-name="common-al"/>
            <text:p text:style-name="common-al">Aanpassing overgang verplicht fietspad – fiets/bromfietspad</text:p>
            <text:p text:style-name="common-al">Ter hoogte van de bebouwde komgrens bevindt zich de overgang tussen het verplicht fietspad en het fiets-/bromfietspad. Bromfietsers die vanaf de rotonde Nijverdalsestraat – Loonderesweg komen, moeten hier oversteken naar het fiets/bromfietspad aan de overzijde. Om bestuurders te attenderen op deze oversteek en de gereden snelheden te remmen, wordt ter plaatse een verhoogd plateau aangelegd. Door middel van borden worden bromfietsers van en naar de rijbaan verwezen.</text:p>
            <text:p text:style-name="common-al"/>
            <text:p text:style-name="common-al">Belangenafweging</text:p>
            <text:p text:style-name="common-al">Gelet op artikel 2 van de WVW 1994 strekt het uitvoeren van de hiervoor genoemde verkeersmaatregelen tot het verzekeren van de veiligheid op de weg en het in stand houden van de weg en het waarborgen van de bruikbaarheid daarvan. Het zoveel mogelijk waarborgen van de vrijheid van het verkeer komt in het geding met het uitvoeren van de hiervoor genoemde verkeersmaatregelen. Dit wordt, gezien voorgaande overwegingen, van ondergeschikt belang geacht.</text:p>
            <text:p text:style-name="common-al"/>
            <text:p text:style-name="common-al">Advies politie</text:p>
            <text:p text:style-name="common-al">Op basis van artikel 24 van het Besluit administratieve bepalingen inzake het wegverkeer is overleg gepleegd met de verkeersadviseur van de Politie Oost Nederland. De politie adviseert positief over het verkeersbesluit.</text:p>
            <text:p text:style-name="common-al"/>
            <text:p text:style-name="common-al">Publicatie</text:p>
            <text:p text:style-name="common-al">Dit besluit wordt 17 augustus 2026 gepubliceerd in het Gemeenteblad. Dit moet op grond van artikel 26 van het Besluit administratieve bepaling inzake het wegverkeer.</text:p>
            <text:p text:style-name="common-al"/>
            <text:p text:style-name="common-al">Besluit</text:p>
            <text:p text:style-name="common-al"/>
            <text:p text:style-name="common-al">Nijverdalsestraat, tussen de spoorwegovergang en rotonde Nijverdalsestraat – Loonderesweg</text:p>
            <text:p text:style-name="common-al">door het plaatsen van borden A1 en A2 van bijlage 1 van het RVV 1990 op de onderstaande locaties, een maximumsnelheid van 30 km/u instellen op het wegvak van de Nijverdalsestraat tussen de spoorwegovergang en de rotonde Nijverdalsestraat – Loonderesweg;</text:p>
            <text:p text:style-name="common-al">Nijverdalsestraat, ten westen van de spoorwegovergang;</text:p>
            <text:p text:style-name="common-al">Nijverdalsestraat, ten oosten van het kruispunt met de 2e Esweg;</text:p>
            <text:p text:style-name="common-al">Nijverdalsestraat, ten westen van het kruispunt met de 2e Esweg;</text:p>
            <text:p text:style-name="common-al">Nijverdalsestraat, ten oosten van de rotonde Nijverdalsestraat – Loonderesweg;</text:p>
            <text:p text:style-name="common-al">Nijverdalsestraat, ten westen van het kruispunt; </text:p>
            <text:p text:style-name="common-al">door het verwijderen van borden B1 van bijlage 1 van het RVV 1990 op onderstaande locaties, de aanduiding van de Nijverdalsestraat als voorrangsweg op te heffen;</text:p>
            <text:p text:style-name="common-al">Nijverdalsestraat, ter hoogte van het kruispunt met de Oude Looweg;</text:p>
            <text:p text:style-name="common-al">Nijverdalsestraat, ter hoogte van het kruispunt met de 2e Esweg;</text:p>
            <text:p text:style-name="common-al">door het verwijderen van borden G11 van bijlage 1 van het RVV 1990, het verplicht fietspad op te heffen op het wegvak van de Nijverdalsestraat tussen de spoorwegovergang en de rotonde Nijverdalsestraat – Loonderesweg;</text:p>
            <text:p text:style-name="common-al">door het aanbrengen van onderbroken markering en het symbool van een fiets, fietsstroken als bedoeld in artikel 1 van het RVV 1990 aan te brengen op het wegvak van de Nijverdalsestraat tussen de spoorwegovergang en de rotonde Nijverdalsestraat – Loonderesweg;</text:p>
            <text:p text:style-name="common-al">door het plaatsen van borden G7 van bijlage 1 van het RVV 1990, een voetpad in te stellen langs het wegvak van de Nijverdalsestraat tussen de spoorwegovergang en de rotonde Nijverdalsestraat – Loonderesweg, aan de zijde van de oneven huisnummers;</text:p>
            <text:p text:style-name="common-al">door het plaatsen van borden B3, B4 en B5 van bijlage 1 van het RVV 1990, voorrangskruispunten in te stellen op de volgende locaties:</text:p>
            <text:p text:style-name="common-al">Nijverdalsestraat, ter hoogte van het kruispunt met de Oude Looweg;</text:p>
            <text:p text:style-name="common-al">Nijverdalsestraat, ter hoogte van het kruispunt met de 2e Esweg;</text:p>
            <text:p text:style-name="common-al"/>
            <text:p text:style-name="common-al">Rotonde Nijverdalsestraat – Loonderesweg – 3e Esweg</text:p>
            <text:p text:style-name="common-al">door verplaatsen van borden B6 van bijlage 1 van het RVV 1990 ondersteund met haaientanden, voorrangsregeling op de nieuwe fietsoversteek over de Nijverdalsestraat (oostzijde) verplaatsen;</text:p>
            <text:p text:style-name="common-al">door het verplaatsen van borden G11 van bijlage 1 van het RVV 1990, het verplicht fietspad voor de fietsoversteek over de Nijverdalsestraat (oostzijde) verplaatsen;</text:p>
            <text:p text:style-name="common-al">door het verwijderen van borden B6 van bijlage 1 van het RVV 1990 ondersteund met haaientanden, de voorrangsregeling op de fietsoversteek over de Loonderesweg op te heffen;</text:p>
            <text:p text:style-name="common-al">door het verwijderen van borden G11 van bijlage 1 van het RVV 1990, het verplicht fietspad voor de fietsoversteek over de Loonderesweg op te heffen;</text:p>
            <text:p text:style-name="common-al">door het verplaatsen van borden D1 van bijlage 1 van het RVV 1990, het middeneiland op de rotonde Nijverdalsestraat – Loonderesweg – 3e Esweg vergroten;</text:p>
            <text:p text:style-name="common-al"/>
            <text:p text:style-name="common-al">Nijverdalsestraat, tussen rotonde Nijverdalsestraat – Loonderesweg en N35</text:p>
            <text:p text:style-name="common-al">door het verwijderen van borden G11 van het RVV 1990, het verplicht fietspad tussen de fietsoversteek over de Loonderesweg en Nijverdalsestraat 98 op te heffen;</text:p>
            <text:p text:style-name="common-al">door het verwijderen van borden G12, het fiets/bromfietspad tussen Nijverdalsestraat 98 en de noordelijke parallelweg van de Nijverdalsestraat op te heffen;</text:p>
            <text:p text:style-name="common-al">door het plaatsen van borden G11 van bijlage 1 van het RVV 1990, een verplicht fietspad in te stellen tussen de 3e Esweg en de bebouwde komgrens op de Nijverdalsestraat;</text:p>
            <text:p text:style-name="common-al">door het plaatsen van borden G12 van bijlage 1 van het RVV 1990, een fiets/bromfietspad in te stellen tussen de bebouwde komgrens op de Nijverdalsestraat en de noordelijke parallelweg van de Nijverdalsestraat;</text:p>
            <text:p text:style-name="common-al">door het plaatsen van borden D2 van bijlage 1 van het RVV 1990, een gebod voor alle bestuurders in te stellen om het bord voorbij te gaan aan de zijde die de pijl aangeeft – rechts – op de Nijverdalsestraat, aan weerszijden van de middengeleider ter hoogte van de noordelijke parallelweg van de Nijverdalsestraat (N35).</text:p>
            <text:p text:style-name="common-al"/>
            <text:p text:style-name="common-al">Een en ander volgens de in de bijlage opgenomen tekeningen.</text:p>
            <text:p text:style-name="common-al"/>
            <text:p text:style-name="common-al"/>
            <text:p text:style-name="common-al">Wierden, 13 augustus 2026</text:p>
            <text:p text:style-name="common-al"/>
            <text:p text:style-name="common-al">Namens Burgemeester en wethouders van de gemeente Wierden</text:p>
            <text:p text:style-name="common-al"/>
            <text:p text:style-name="common-al">Bas van Os</text:p>
            <text:p text:style-name="common-al">Afdelingshoofd Ruimtelijk Beheer en Realisatie</text:p>
            <text:p text:style-name="common-al"/>
            <text:p text:style-name="common-al"/>
            <text:p text:style-name="common-al"/>
            <text:p text:style-name="common-al"/>
            <text:p text:style-name="common-al"/>
            <text:p text:style-name="common-al">Bezwaar tegen dit besluit</text:p>
            <text:p text:style-name="common-al">Het kan zijn dat u het niet eens bent met ons besluit. Dit kunt u dan bij ons aangeven. Dit heet ‘bezwaar indienen’. Dit moet binnen zes weken nadat het besluit is bekendgemaakt.</text:p>
            <text:p text:style-name="common-al"/>
            <text:p text:style-name="common-al">In uw bezwaarschrift moet in ieder geval staan:</text:p>
            <text:p text:style-name="common-al">● uw persoonlijke gegevens, zoals uw naam, adres en woonplaats</text:p>
            <text:p text:style-name="common-al">● de datum waarop u de brief heeft verstuurd (dagtekening)</text:p>
            <text:p text:style-name="common-al">● met welk besluit u het niet eens bent</text:p>
            <text:p text:style-name="common-al">● de redenen waarom u het niet met het besluit eens bent (de gronden van het bezwaar)</text:p>
            <text:p text:style-name="common-al">● uw handtekening</text:p>
            <text:p text:style-name="common-al"/>
            <text:p text:style-name="common-al">Kosten</text:p>
            <text:p text:style-name="common-al">Bezwaar maken kost niets.</text:p>
            <text:p text:style-name="common-al"/>
            <text:p text:style-name="common-al">Hoe moet ik reageren?</text:p>
            <text:p text:style-name="common-al">U kunt op twee manieren bezwaar maken:</text:p>
            <text:p text:style-name="common-al">1. Per brief. U stuurt uw brief naar: burgemeester en wethouders van Wierden, Postbus 43, 7640 AA Wierden.</text:p>
            <text:p text:style-name="common-al">2. Digitaal. Dit kan via een formulier op onze website: www.wierden.nl/bezwaar</text:p>
            <text:p text:style-name="common-al"/>
            <text:p text:style-name="common-al">Voorlopige voorziening</text:p>
            <text:p text:style-name="common-al">Ons besluit is direct geldig; ook al heeft u bij ons een bezwaarschrift ingediend. Als u dit wilt voorkomen, kunt u een voorlopige voorziening vragen bij de voorzieningenrechter van de Rechtbank Overijssel. in Zwolle. U moet bij uw aanvraag kunnen aantonen dat het om een situatie gaat waarbij u niet kunt wachten op een besluit op uw bezwaarschrift. De voorzieningenrechter beslist op korte termijn op uw verzoek.</text:p>
            <text:p text:style-name="common-al"/>
            <text:p text:style-name="common-al">Kosten</text:p>
            <text:p text:style-name="common-al">Het indienen van een voorlopige voorziening kost geld. Over de hoogte van deze kosten (ook wel griffierecht) kunt u contact opnemen met de Rechtbank Overijssel te Zwolle</text:p>
            <text:p text:style-name="common-al"/>
            <text:p text:style-name="common-al">Hoe moet ik reageren?</text:p>
            <text:p text:style-name="common-al">U kunt op twee manieren een voorlopige voorziening aanvragen:</text:p>
            <text:p text:style-name="common-al">1. Per brief. U stuurt uw brief naar: Rechtbank Overijssel, Postbus 10067, 8000 GB Zwolle. Als u een voorlopige voorziening vraagt, moet u een kopie van uw bezwaarschrift meesturen.</text:p>
            <text:p text:style-name="common-al">2. Digitaal. Dit kan via de website http://loket.rechtspraak.nl/bestuursrecht. Hiervoor moet u wel beschikken over een elektronische handtekening (DigiD).</text:p>
            <text:p text:style-name="last-al"/>
            <text:p text:style-name="tekst_bottom"/>
          </text:section>
        </text:section>
        <text:section text:name="regeling-sluiting_id1-3-2-3" text:style-name="regeling-sluiting">
          <text:section text:name="ondertekening_id1-3-2-3-1">
            <text:p><text:span text:style-name="functie">Afschrift verzonden aan:</text:span></text:p>
            <text:p><text:span text:style-name="functie">Politie Oost Nederland</text:span></text:p>
            <text:p><text:span text:style-name="functie">afdeling Publiekzaken</text:span></text:p>
            <text:p><text:span text:style-name="functie">bedrijfsleider buitendienst</text:span></text:p>
            <text:p><text:span text:style-name="functie">brandweer Twente</text:span></text:p>
            <text:p><text:span text:style-name="functie">ambulancedienst Oost.</text:span></text:p>
            <text:p><text:span text:style-name="functie">Buitengewoon Opsporingsambtenaar (Boa)</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erden</text:p>
            </table:table-cell>
            <table:table-cell office:value-type="string" table:style-name="header.C">
              <text:p text:style-name="headerright"><text:span text:style-name="nr">Nr. 388417</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417</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417</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Wierden</meta:user-defined>
    <meta:user-defined meta:name="OVERHEID.Gemeente/OVERHEID.authority">Wierden</meta:user-defined>
    <meta:user-defined meta:name="OVERHEID.Informatietype/DC.type">officiële publicatie</meta:user-defined>
    <meta:user-defined meta:name="OVERHEIDop.Rubriek/DC.type">verkeersbesluit of -mededeling</meta:user-defined>
    <meta:user-defined meta:name="OVERHEID.Gemeente/DCTERMS.publisher">Wierden</meta:user-defined>
    <meta:user-defined meta:name="OVERHEID.TaxonomieBeleidsagendaDecentraal/OVERHEID.category">Verkeer | Organisatie en beleid</meta:user-defined>
    <meta:user-defined meta:name="OVERHEIDvb.TypeVerkeersbesluit/OVERHEIDvb.typeVerkeersbesluit">maatregel(en) tot wijziging van de inrichting van de weg</meta:user-defined>
    <meta:user-defined meta:name="OVERHEIDvb.VereisteVanBesluit/OVERHEIDvb.vereisteVanBesluit">Wegenverkeerswet 1994, art. 15, lid 2</meta:user-defined>
    <meta:user-defined meta:name="DCTERMS.alternative">Gemeente Wierden - herinrichting Nijverdalsestraat tussen spoorwegovergang en N35  - te Wierden</meta:user-defined>
    <meta:user-defined meta:name="OVERHEIDvb.Wegcategorie/OVERHEIDvb.wegcategorie">Gebiedsontsluitingsweg buiten de bebouwde kom</meta:user-defined>
    <meta:user-defined meta:name="OVERHEIDvb.Weggebruiker/OVERHEIDvb.weggebruiker">bestuurders van een motorrijwiel, scooter, personenauto of bestelauto</meta:user-defined>
    <meta:user-defined meta:name="OVERHEIDvb.referentienummer">P. Manenschijn</meta:user-defined>
    <meta:user-defined meta:name="DCTERMS.abstract">herinrichting Nijverdalsestraat tussen spoorwegovergang en N35 te Wierden</meta:user-defined>
    <meta:user-defined meta:name="OVERHEIDop.verkeersbordcode">B3</meta:user-defined>
    <meta:user-defined meta:name="OVERHEIDop.verkeersbordcode">B4</meta:user-defined>
    <meta:user-defined meta:name="OVERHEIDop.verkeersbordcode">B5</meta:user-defined>
    <meta:user-defined meta:name="OVERHEIDop.verkeersbordcode">D2</meta:user-defined>
    <meta:user-defined meta:name="OVERHEIDop.verkeersbordcode">G7</meta:user-defined>
    <meta:user-defined meta:name="OVERHEIDop.verkeersbordcode">G11</meta:user-defined>
    <meta:user-defined meta:name="OVERHEIDop.verkeersbordcode">G12</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Verkeersbesluit   Herinrichting Nijverdalsestraat tussen spoorwegovergang en N35 te Wierden</meta:user-defined>
    <meta:user-defined meta:name="DCTERMS.W3CDTF/DCTERMS.available">2026-08-17</meta:user-defined>
    <meta:user-defined meta:name="OVERHEIDop.externeBijlage">tekeningen nijverdalsestrat|exb-2026-29014</meta:user-defined>
    <meta:user-defined meta:name="DCTERMS.W3CDTF/OVERHEIDop.jaargang">2026</meta:user-defined>
    <meta:user-defined meta:name="OVERHEIDop.publicationIssue">388417</meta:user-defined>
    <meta:user-defined meta:name="OVERHEIDop.GmbID/DC.identifier">gmb-2026-388417</meta:user-defined>
    <meta:user-defined meta:name="OVERHEIDop.versieInformatie"/>
  </office:meta>
</office:document-meta>
</file>