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evenement “Fleetwood Mac Affair &amp; Back to Blondie” op 17 oktober 2026 aan Nieuw Holsterweg 25 te Posterho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10628 / Verleende ontheffing art. 35 Alcoholwet / Nieuw Holsterweg 25, 6061 EG te Posterholt / Roerdalen / bekendgemaakt op 6 augustus 2026 / het zonder vergunning verstrekken van zwak-alcoholhoudende drank tijdens het evenement “Fleetwood Mac Affair &amp; Back to Blondie” op 17 oktober 2026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40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Z2026-00010628 </meta:user-defined>
    <dc:language>nl</dc:language>
    <meta:user-defined meta:name="OVERHEIDop.locatietype/OVERHEIDop.gebiedsmarkering">Adres</meta:user-defined>
    <meta:user-defined meta:name="DC.title">Ontheffing voor het zonder vergunning verstrekken van zwak-alcoholhoudende drank tijdens het evenement “Fleetwood Mac Affair &amp; Back to Blondie” op 17 oktober 2026 aan Nieuw Holsterweg 25 te Posterhol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408</meta:user-defined>
    <meta:user-defined meta:name="OVERHEIDop.GmbID/DC.identifier">gmb-2026-388408</meta:user-defined>
    <meta:user-defined meta:name="OVERHEIDop.versieInformatie"/>
  </office:meta>
</office:document-meta>
</file>