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voetbalvergunning 19 augustus 2026, N.E.C. - Bodø/Glimt - Stadionplein 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7-08-2026</text:p>
            <text:p text:style-name="common-al">
            <text:span text:style-name="nadrukvet">Omschrijving: </text:span>Voetbalvergunning (Stadionplein 1 6532 AJ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4192</text:p>
            <text:p text:style-name="common-al">
            <text:span text:style-name="nadrukvet">Product: </text:span>Voetbalvergunning</text:p>
            <text:p text:style-name="common-al">
            <text:span text:style-name="nadrukvet">Ontvangst: </text:span>30-06-2026</text:p>
            <text:p text:style-name="common-al">
            <text:span text:style-name="nadrukvet">Definitieve beschikking verzonden: </text:span>1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3 augustus 2026 tot en met 2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4192/185e24f9-0560-4f41-919f-0761eb1c0757.pdf" xlink:type="simple">https://besluitenapv.nijmegen.nl/ZD2600084192/185e24f9-0560-4f41-919f-0761eb1c0757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84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voetbalvergunning 19 augustus 2026, N.E.C. - Bodø/Glimt - Stadionplein 1 te Nijme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06</meta:user-defined>
    <meta:user-defined meta:name="OVERHEIDop.GmbID/DC.identifier">gmb-2026-388406</meta:user-defined>
    <meta:user-defined meta:name="OVERHEIDop.versieInformatie"/>
  </office:meta>
</office:document-meta>
</file>