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Veerdijk 59J te Wormer, wijzigen achtergevel (op verleende vergunning) en toevoegen van een appart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11 augustus 2026</text:p>
            <text:p text:style-name="common-al">Ons kenmerk: 2023over0318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4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Veerdijk 59J te Wormer, wijzigen achtergevel (op verleende vergunning) en toevoegen van een appartemen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05</meta:user-defined>
    <meta:user-defined meta:name="OVERHEIDop.GmbID/DC.identifier">gmb-2026-388405</meta:user-defined>
    <meta:user-defined meta:name="OVERHEIDop.versieInformatie"/>
  </office:meta>
</office:document-meta>
</file>