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homas Prinslaan 9 1035 S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</text:p>
            <text:p text:style-name="common-al">Besluit: verleend</text:p>
            <text:p text:style-name="common-al">Besluit verzonden op: 13-08-2026</text:p>
            <text:p text:style-name="common-al">Zaakadres: Thomas Prinslaan 9 1035 SH Amsterdam</text:p>
            <text:p text:style-name="common-al">Zaaknummer: Z2026-025315</text:p>
            <text:p text:style-name="common-al">DSO-nummer: 202606090158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5315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40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315</meta:user-defined>
    <meta:user-defined meta:name="DCTERMS.abstract">plaatsen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homas Prinslaan 9 1035 SH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02</meta:user-defined>
    <meta:user-defined meta:name="OVERHEIDop.GmbID/DC.identifier">gmb-2026-388402</meta:user-defined>
    <meta:user-defined meta:name="OVERHEIDop.versieInformatie"/>
  </office:meta>
</office:document-meta>
</file>