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uiten behandeling gelaten Van Wassenaerstraat 76 in Ter Aar (kern Langeraar) - het legaliseren van een bijbehorend bouwwerk/ overkapp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6 is besloten de aanvraag voor een omgevingsvergunning voor het legaliseren van een bijbehorend bouwwerk/ overkapping, Van Wassenaerstraat 76 in Ter Aar (kern Langeraar), Z2026-00001887 buiten behandeling te laten.</text:p>
            <text:p text:style-name="common-al">
            <text:span text:style-name="nadrukvet">Waarom publiceert de gemeente dit bericht?</text:span>
          </text:p>
            <text:p text:style-name="last-al">Eerder is de ontvangst van deze aanvraag gepubliceerd. Met dit bericht laten we u weten dat deze aanvraag buiten behandeling is gest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8840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0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0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euwkoo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887</meta:user-defined>
    <dc:language>nl</dc:language>
    <meta:user-defined meta:name="OVERHEIDop.locatietype/OVERHEIDop.gebiedsmarkering">Vlak</meta:user-defined>
    <meta:user-defined meta:name="DC.title">Besluit buiten behandeling gelaten Van Wassenaerstraat 76 in Ter Aar (kern Langeraar) - het legaliseren van een bijbehorend bouwwerk/ overkappin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01</meta:user-defined>
    <meta:user-defined meta:name="OVERHEIDop.GmbID/DC.identifier">gmb-2026-388401</meta:user-defined>
    <meta:user-defined meta:name="OVERHEIDop.versieInformatie"/>
  </office:meta>
</office:document-meta>
</file>