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rmtepomp unit op de aanbouw aan de achterzijde van de woning op het perceel Schiestraat 87, 3812 K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warmtepomp unit op de aanbouw aan de achterzijde van de woning op het perceel Schiestraat 87, 3812 KH Amersfoort</text:span>
          </text:p>
            <text:p text:style-name="common-al">De Gemeente Amersfoort heeft op 13-08-2026  een omgevingsvergunning verleend voor het plaatsen van een warmtepomp unit op de aanbouw aan de achterzijde van de woning op het perceel Schiestraat 87, 3812 KH Amersfoort, met kenmerk CLZ-0003764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84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648</meta:user-defined>
    <dc:language>nl</dc:language>
    <meta:user-defined meta:name="OVERHEIDop.locatietype/OVERHEIDop.gebiedsmarkering">Punt</meta:user-defined>
    <meta:user-defined meta:name="DC.title">Verleende omgevingsvergunning voor het plaatsen van een warmtepomp unit op de aanbouw aan de achterzijde van de woning op het perceel Schiestraat 87, 3812 KH Amersfoort</meta:user-defined>
    <meta:user-defined meta:name="DCTERMS.W3CDTF/DCTERMS.available">2026-08-17</meta:user-defined>
    <meta:user-defined meta:name="DCTERMS.W3CDTF/OVERHEIDop.jaargang">2026</meta:user-defined>
    <meta:user-defined meta:name="OVERHEIDop.publicationIssue">388400</meta:user-defined>
    <meta:user-defined meta:name="OVERHEIDop.GmbID/DC.identifier">gmb-2026-388400</meta:user-defined>
    <meta:user-defined meta:name="OVERHEIDop.versieInformatie"/>
  </office:meta>
</office:document-meta>
</file>