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Jac. van Vollenhovenstraat 304, 5012A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8 juni 2026</text:span>, geregistreerd onder zaak(nummer) <text:span text:style-name="nadrukvet">Z2026-00007148</text:span>, voor:</text:p>
            <text:p text:style-name="common-al">Evenement: <text:span text:style-name="nadrukvet">90 Jarig Jubileum VV Zigo | 5, 6 september 2026</text:span></text:p>
            <text:p text:style-name="common-al">Locatie/adres: <text:span text:style-name="nadrukvet">Jac. van Vollenhovenstraat 304, 5012AD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Zaterdag 5 september 2026 van 9.00 uur tot 01.00 uur</text:p>
              </text:list-item>
              <text:list-item text:style-override="id1-3-2-1-1-6-2">
                <text:number>•</text:number>
                <text:p text:style-name="al">Zondag 6 september 2026 van 10.00 uur tot 22.00 uur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2,3 en 4 september 2026 tussen 8.00 uur en 20.00 uur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7 september 2026 tussen 8.00 uur en 20.00 uur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14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148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83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148</meta:user-defined>
    <meta:user-defined meta:name="DCTERMS.abstract">Z2026-00007148 - 90 Jarig Jubileum VV Zigo | 5, 6 september 2026</meta:user-defined>
    <dc:language>nl</dc:language>
    <meta:user-defined meta:name="OVERHEIDop.locatietype/OVERHEIDop.gebiedsmarkering">Punt</meta:user-defined>
    <meta:user-defined meta:name="DC.title">Besluit op aanvraag evenementenvergunning, Jac. van Vollenhovenstraat 304, 5012AD Tilbu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98</meta:user-defined>
    <meta:user-defined meta:name="OVERHEIDop.GmbID/DC.identifier">gmb-2026-388398</meta:user-defined>
    <meta:user-defined meta:name="OVERHEIDop.versieInformatie"/>
  </office:meta>
</office:document-meta>
</file>