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isserbroekerweg 60, Lisserbroek - Renoveren kantine - De Ree Vastgoe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noveren van de kantine</text:p>
            <text:p text:style-name="common-al">Aanvrager: De Ree Vastgoed B.V.</text:p>
            <text:p text:style-name="common-al">Zaaknummer: OD2026-0042759</text:p>
            <text:p text:style-name="common-al">DSO nummer: 2026070101391</text:p>
            <text:p text:style-name="common-al">Ontvangstdatum aanvraag: 01-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3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2759</meta:user-defined>
    <meta:user-defined meta:name="DCTERMS.abstract">het renoveren van de kantine</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Lisserbroekerweg 60, Lisserbroek - Renoveren kantine - De Ree Vastgoed B.V.</meta:user-defined>
    <meta:user-defined meta:name="DCTERMS.W3CDTF/DCTERMS.available">2026-08-17</meta:user-defined>
    <meta:user-defined meta:name="DCTERMS.W3CDTF/OVERHEIDop.jaargang">2026</meta:user-defined>
    <meta:user-defined meta:name="OVERHEIDop.publicationIssue">388396</meta:user-defined>
    <meta:user-defined meta:name="OVERHEIDop.GmbID/DC.identifier">gmb-2026-388396</meta:user-defined>
    <meta:user-defined meta:name="OVERHEIDop.versieInformatie"/>
  </office:meta>
</office:document-meta>
</file>