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levensloopbestendige woning aan Molenbergweg ongenummerd kadastraal sectie C perceelnummer 2422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10436 / Intrekken aanvraag omgevingsvergunning / Molenbergweg ong. kadastraal sectie C perceelnummer 2422 te Herkenbosch / Roerdalen / bekendgemaakt op 12 augustus 2026 / het bouwen van een levensloopbestendige wo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436 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Ingetrokken aanvraag voor het bouwen van een levensloopbestendige woning aan Molenbergweg ongenummerd kadastraal sectie C perceelnummer 2422 te Herkenbosc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95</meta:user-defined>
    <meta:user-defined meta:name="OVERHEIDop.GmbID/DC.identifier">gmb-2026-388395</meta:user-defined>
    <meta:user-defined meta:name="OVERHEIDop.versieInformatie"/>
  </office:meta>
</office:document-meta>
</file>