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Oude Hoevenweg 90a 7671PK Vriezenveen, Sinterklaas intocht De Pollen-Vriezenveen Oost op 21-11-2026 van 13.00 tot 16.00 uur, ontvangen op 12-08-2026, zaaknummer TR-Z2026-0017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Oude Hoevenweg 90a 7671PK Vriezenveen</text:p>
            <text:p text:style-name="common-al">
            <text:span text:style-name="nadrukvet">Wat:</text:span> Sinterklaas intocht</text:p>
            <text:p text:style-name="common-al">
            <text:span text:style-name="nadrukvet">Wanneer:</text:span> van 21-11-2026 13:00 tot 21-11-2026 16:00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83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743</meta:user-defined>
    <meta:user-defined meta:name="DCTERMS.abstract">Sinterklaas intocht De Pollen-Vriezenveen Oost 21-11-2026 van 13.00 tot 16.00 uur</meta:user-defined>
    <dc:language>nl</dc:language>
    <meta:user-defined meta:name="OVERHEIDop.locatietype/OVERHEIDop.gebiedsmarkering">Punt</meta:user-defined>
    <meta:user-defined meta:name="DC.title">Gemeente Twenterand - Ingekomen aanvraag Oude Hoevenweg 90a 7671PK Vriezenveen, Sinterklaas intocht De Pollen-Vriezenveen Oost op 21-11-2026 van 13.00 tot 16.00 uur, ontvangen op 12-08-2026, zaaknummer TR-Z2026-00174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394</meta:user-defined>
    <meta:user-defined meta:name="OVERHEIDop.GmbID/DC.identifier">gmb-2026-388394</meta:user-defined>
    <meta:user-defined meta:name="OVERHEIDop.versieInformatie"/>
  </office:meta>
</office:document-meta>
</file>