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2-3-9">
      <text:list-level-style-bullet text:bullet-char="•" text:level="1">
        <style:list-level-properties text:min-label-width="10mm"/>
      </text:list-level-style-bullet>
    </text:list-style>
    <text:list-style style:name="id1-3-2-2-2-3-10">
      <text:list-level-style-bullet text:bullet-char="•" text:level="1">
        <style:list-level-properties text:min-label-width="10mm"/>
      </text:list-level-style-bullet>
    </text:list-style>
    <text:list-style style:name="id1-3-2-2-2-3-11">
      <text:list-level-style-bullet text:bullet-char="•" text:level="1">
        <style:list-level-properties text:min-label-width="10mm"/>
      </text:list-level-style-bullet>
    </text:list-style>
    <text:list-style style:name="id1-3-2-2-2-3-12">
      <text:list-level-style-bullet text:bullet-char="•" text:level="1">
        <style:list-level-properties text:min-label-width="10mm"/>
      </text:list-level-style-bullet>
    </text:list-style>
    <text:list-style style:name="id1-3-2-2-2-3-13">
      <text:list-level-style-bullet text:bullet-char="•" text:level="1">
        <style:list-level-properties text:min-label-width="10mm"/>
      </text:list-level-style-bullet>
    </text:list-style>
    <text:list-style style:name="id1-3-2-2-2-3-14">
      <text:list-level-style-bullet text:bullet-char="•" text:level="1">
        <style:list-level-properties text:min-label-width="10mm"/>
      </text:list-level-style-bullet>
    </text:list-style>
    <text:list-style style:name="id1-3-2-2-2-3-15">
      <text:list-level-style-bullet text:bullet-char="•" text:level="1">
        <style:list-level-properties text:min-label-width="10mm"/>
      </text:list-level-style-bullet>
    </text:list-style>
    <text:list-style style:name="id1-3-2-2-2-3-16">
      <text:list-level-style-bullet text:bullet-char="•" text:level="1">
        <style:list-level-properties text:min-label-width="10mm"/>
      </text:list-level-style-bullet>
    </text:list-style>
    <text:list-style style:name="id1-3-2-2-2-3-17">
      <text:list-level-style-bullet text:bullet-char="•" text:level="1">
        <style:list-level-properties text:min-label-width="10mm"/>
      </text:list-level-style-bullet>
    </text:list-style>
    <text:list-style style:name="id1-3-2-2-2-3-18">
      <text:list-level-style-bullet text:bullet-char="•" text:level="1">
        <style:list-level-properties text:min-label-width="10mm"/>
      </text:list-level-style-bullet>
    </text:list-style>
    <text:list-style style:name="id1-3-2-2-2-3-19">
      <text:list-level-style-bullet text:bullet-char="•" text:level="1">
        <style:list-level-properties text:min-label-width="10mm"/>
      </text:list-level-style-bullet>
    </text:list-style>
    <text:list-style style:name="id1-3-2-2-2-3-20">
      <text:list-level-style-bullet text:bullet-char="•" text:level="1">
        <style:list-level-properties text:min-label-width="10mm"/>
      </text:list-level-style-bullet>
    </text:list-style>
    <text:list-style style:name="id1-3-2-2-2-3-21">
      <text:list-level-style-bullet text:bullet-char="•" text:level="1">
        <style:list-level-properties text:min-label-width="10mm"/>
      </text:list-level-style-bullet>
    </text:list-style>
    <text:list-style style:name="id1-3-2-2-2-3-22">
      <text:list-level-style-bullet text:bullet-char="•" text:level="1">
        <style:list-level-properties text:min-label-width="10mm"/>
      </text:list-level-style-bullet>
    </text:list-style>
    <text:list-style style:name="id1-3-2-2-2-3-23">
      <text:list-level-style-bullet text:bullet-char="•" text:level="1">
        <style:list-level-properties text:min-label-width="10mm"/>
      </text:list-level-style-bullet>
    </text:list-style>
    <text:list-style style:name="id1-3-2-2-2-3-24">
      <text:list-level-style-bullet text:bullet-char="•" text:level="1">
        <style:list-level-properties text:min-label-width="10mm"/>
      </text:list-level-style-bullet>
    </text:list-style>
    <text:list-style style:name="id1-3-2-2-2-3-25">
      <text:list-level-style-bullet text:bullet-char="•" text:level="1">
        <style:list-level-properties text:min-label-width="10mm"/>
      </text:list-level-style-bullet>
    </text:list-style>
    <text:list-style style:name="id1-3-2-2-2-3-26">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0-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10-13-1-1">
      <style:table-column-properties style:rel-column-width="11*"/>
    </style:style>
    <style:style style:family="table-column" style:parent-style-name="colspec" style:name="id1-3-2-2-10-13-1-2">
      <style:table-column-properties style:rel-column-width="82*"/>
    </style:style>
    <text:list-style style:name="id1-3-2-2-10-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8">
      <text:list-level-style-bullet text:bullet-char="•" text:level="1">
        <style:list-level-properties text:min-label-width="10mm"/>
      </text:list-level-style-bullet>
    </text:list-style>
    <text:list-style style:name="id1-3-2-4-28-1">
      <text:list-level-style-bullet text:bullet-char="•" text:level="1">
        <style:list-level-properties text:min-label-width="10mm"/>
      </text:list-level-style-bullet>
    </text:list-style>
    <text:list-style style:name="id1-3-2-4-28-2">
      <text:list-level-style-bullet text:bullet-char="•" text:level="1">
        <style:list-level-properties text:min-label-width="10mm"/>
      </text:list-level-style-bullet>
    </text:list-style>
    <text:list-style style:name="id1-3-2-4-28-3">
      <text:list-level-style-bullet text:bullet-char="•" text:level="1">
        <style:list-level-properties text:min-label-width="10mm"/>
      </text:list-level-style-bullet>
    </text:list-style>
    <text:list-style style:name="id1-3-2-4-28-4">
      <text:list-level-style-bullet text:bullet-char="•" text:level="1">
        <style:list-level-properties text:min-label-width="10mm"/>
      </text:list-level-style-bullet>
    </text:list-style>
    <text:list-style style:name="id1-3-2-4-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6-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6-7">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4">
      <text:list-level-style-bullet text:bullet-char="•" text:level="1">
        <style:list-level-properties text:min-label-width="10mm"/>
      </text:list-level-style-bullet>
    </text:list-style>
    <text:list-style style:name="id1-3-2-4-124-1">
      <text:list-level-style-bullet text:bullet-char="•" text:level="1">
        <style:list-level-properties text:min-label-width="10mm"/>
      </text:list-level-style-bullet>
    </text:list-style>
    <text:list-style style:name="id1-3-2-4-124-2">
      <text:list-level-style-bullet text:bullet-char="•" text:level="1">
        <style:list-level-properties text:min-label-width="10mm"/>
      </text:list-level-style-bullet>
    </text:list-style>
    <text:list-style style:name="id1-3-2-4-124-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onderwijshuisvesting en woningbouwprojecten gemeente Noordenveld 2026 </text:p>
      <text:section text:name="regeling_id1-3-2" text:style-name="regeling">
        <text:section text:name="aanhef_id1-3-2-1" text:style-name="aanhef">
          <text:section text:name="preambule_id1-3-2-1-1" text:style-name="preambule">
            <text:p text:style-name="al">Besluit van het college van burgemeester en wethouders van de gemeente Noordenveld tot vaststelling van de Beleidsregels aanvraag prioriteit transportcapaciteit onderwijshuisvesting en woningbouwprojecten gemeente Noordenveld 2026 (Beleidsregels aanvraag prioriteit transportcapaciteit onderwijshuisvesting en woningbouwprojecten gemeente Noordenveld 2026)</text:p>
            <text:p text:style-name="al">Het college van burgemeester en wethouders van de gemeente Noordenveld;</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p text:style-name="al">Beleidsregels aanvraag prioriteit transportcapaciteit onderwijshuisvesting en woningbouwprojecten gemeente Noordenveld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list text:style-name="id1-3-2-2-2-3">
              <text:list-item text:style-override="id1-3-2-2-2-3-1">
                <text:number>•</text:number>
                <text:p text:style-name="al">
                <text:span text:style-name="nadrukvet">bestuursverklaring</text:span>: een door of namens het college afgegeven verklaring als bedoeld in artikel 7.21, derde en vierde lid, van de Systeemcode Elektriciteit 2026;</text:p>
              </text:list-item>
              <text:list-item text:style-override="id1-3-2-2-2-3-2">
                <text:number>•</text:number>
                <text:p text:style-name="al">
                <text:span text:style-name="nadrukvet">betaalbare koopwoning</text:span>: een koopwoning met een maximale-vrij-opnaam prijs tot €420.000,- (peildatum 1 januari 2026). Deze prijs wordt jaarlijks geïndexeerd. Hierin zijn grondkosten, meerkosten en energiebesparende maatregelen inbegrepen;</text:p>
              </text:list-item>
              <text:list-item text:style-override="id1-3-2-2-2-3-3">
                <text:number>•</text:number>
                <text:p text:style-name="al">
                <text:span text:style-name="nadrukvet">BOPA</text:span>: buitenplanse omgevingsplanactiviteit als bedoeld in de bijlage bij artikel 1.1 van de Omgevingswet, zijnde een activiteit, inhoudende: </text:p>
                <text:list text:style-name="id1-3-2-2-2-3-3-3">
                  <text:list-item text:style-override="id1-3-2-2-2-3-3-3-1">
                    <text:number>a.</text:number>
                    <text:p text:style-name="al">een activiteit waarvoor in het omgevingsplan is bepaald dat het verboden is deze zonder omgevingsvergunning te verrichten en die in strijd is met het omgevingsplan, of </text:p>
                  </text:list-item>
                  <text:list-item text:style-override="id1-3-2-2-2-3-3-3-2">
                    <text:number>b.</text:number>
                    <text:p text:style-name="al">een andere activiteit die in strijd is met het omgevingsplan;</text:p>
                  </text:list-item>
                </text:list>
              </text:list-item>
              <text:list-item text:style-override="id1-3-2-2-2-3-4">
                <text:number>•</text:number>
                <text:p text:style-name="al">
                <text:span text:style-name="nadrukvet">civielrechtelijke overeenkomst</text:span>: koopovereenkomst, anterieure overeenkomst, erfpachtovereenkomst of iedere andere overeenkomst als bedoeld in tabel 4 van bijlage 3 van de Systeemcode Elektriciteit 2026 waaruit blijkt dat het project binnen een bepaalde tijd start;</text:p>
              </text:list-item>
              <text:list-item text:style-override="id1-3-2-2-2-3-5">
                <text:number>•</text:number>
                <text:p text:style-name="al">
                <text:span text:style-name="nadrukvet">college</text:span>: college van burgemeester en wethouders van de gemeente Noordenveld;</text:p>
              </text:list-item>
              <text:list-item text:style-override="id1-3-2-2-2-3-6">
                <text:number>•</text:number>
                <text:p text:style-name="al">
                <text:span text:style-name="nadrukvet">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2-3-7">
                <text:number>•</text:number>
                <text:p text:style-name="al">
                <text:span text:style-name="nadrukvet">flexwoning</text:span>: een bouwwerk ten behoeve van huisvesting van personen, dat geschikt is voor verplaatsing en gebruik op een volgende locatie;</text:p>
              </text:list-item>
              <text:list-item text:style-override="id1-3-2-2-2-3-8">
                <text:number>•</text:number>
                <text:p text:style-name="al">
                <text:span text:style-name="nadrukvet">geclusterde woning</text:span>: een woning die deel uitmaakt van een complex of groep van woningen speciaal bestemd voor ouderen. Hiertoe behoren onder andere woon-zorgcomplexen, aanleunwoningen en serviceflats. Nabijheid van 24-uurs aanwezige zorg is geen voorwaarde vanwege de mogelijke andere leveringsvormen van zorg. De woningen zullen conform het Rijksbeleid allemaal moeten worden gerealiseerd in een complex met een gemeenschappelijke ontmoetingsruimte;</text:p>
              </text:list-item>
              <text:list-item text:style-override="id1-3-2-2-2-3-9">
                <text:number>•</text:number>
                <text:p text:style-name="al">
                <text:span text:style-name="nadrukvet">levensloopbestendige woning</text:span>: een woning die geschikt is, of eenvoudig geschikt te maken is, voor bewoning tot op hoge leeftijd, ook wanneer sprake is van fysieke beperkingen of chronische ziekte;</text:p>
              </text:list-item>
              <text:list-item text:style-override="id1-3-2-2-2-3-10">
                <text:number>•</text:number>
                <text:p text:style-name="al">
                <text:span text:style-name="nadrukvet">middenhuurwoning</text:span>: een woning met een huurprijs vanaf de liberalisatiegrens tot de huurprijs die behoort bij een puntenaantal van 186 zoals vastgesteld in de geldende Uitvoeringsregeling huurprijzen woonruimte. Hierbij wordt de Uitvoeringswet huurprijzen woonruimte aangehouden. De huurprijs wordt bepaald op basis van het aantal punten in het woningwaarderingsstelsel (aantal punten tussen 144 en maximaal 186);</text:p>
              </text:list-item>
              <text:list-item text:style-override="id1-3-2-2-2-3-11">
                <text:number>•</text:number>
                <text:p text:style-name="al">
                <text:span text:style-name="nadrukvet">netbeheerder</text:span>: distributiesysteembeheerder als bedoeld in artikel 1.1 van de Energiewet die het distributiesysteem voor elektriciteit beheert in het congestiegebied;</text:p>
              </text:list-item>
              <text:list-item text:style-override="id1-3-2-2-2-3-12">
                <text:number>•</text:number>
                <text:p text:style-name="al">
                <text:span text:style-name="nadrukvet">nultredenwoning</text:span>: een woning waarbij je niet hoeft trap te lopen, zowel binnen het huis als om naar binnen te komen. In een nultredenwoning zijn de woonkamer, keuken, badkamer, toilet en tenminste één slaapkamer gelijkvloers. Bij voorkeur worden deze volgens BAT 2 ontwikkeld. </text:p>
              </text:list-item>
              <text:list-item text:style-override="id1-3-2-2-2-3-13">
                <text:number>•</text:number>
                <text:p text:style-name="al">
                <text:span text:style-name="nadrukvet">onderwijsproject</text:span>: een project voor primair onderwijs, speciaal onderwijs, voortgezet onderwijs of middelbaar beroepsonderwijs als bedoeld in tabel 3 van bijlage 3 van de Systeemcode elektriciteit 2026, waarvoor de gevraagde transportcapaciteit noodzakelijk is voor de uitvoering van de wettelijke onderwijstaak;</text:p>
              </text:list-item>
              <text:list-item text:style-override="id1-3-2-2-2-3-14">
                <text:number>•</text:number>
                <text:p text:style-name="al">
                <text:span text:style-name="nadrukvet">project</text:span>: realisatie van een basisbehoefte, zijnde de functie woonbehoefte als bedoeld in tabel 3 van bijlage 3 van de Systeemcode Elektriciteit 2026; </text:p>
              </text:list-item>
              <text:list-item text:style-override="id1-3-2-2-2-3-15">
                <text:number>•</text:number>
                <text:p text:style-name="al">
                <text:span text:style-name="nadrukvet">projectlocatie</text:span>: locatie waar het project zal worden ontwikkeld; </text:p>
              </text:list-item>
              <text:list-item text:style-override="id1-3-2-2-2-3-16">
                <text:number>•</text:number>
                <text:p text:style-name="al">
                <text:span text:style-name="nadrukvet">projectontwikkelaar</text:span>: een rechtspersoon, stichting, vereniging of natuurlijke persoon die een project realiseert of initieert; </text:p>
              </text:list-item>
              <text:list-item text:style-override="id1-3-2-2-2-3-17">
                <text:number>•</text:number>
                <text:p text:style-name="al">
                <text:span text:style-name="nadrukvet">prioriteringsverzoek</text:span>: verzoek om prioriteit bij de toewijzing van transportcapaciteit als bedoeld in artikel 7.21 van de Systeemcode Elektriciteit 2026;</text:p>
              </text:list-item>
              <text:list-item text:style-override="id1-3-2-2-2-3-18">
                <text:number>•</text:number>
                <text:p text:style-name="al">
                <text:span text:style-name="nadrukvet">projectdossier</text:span>: geheel van documenten ter onderbouwing van een prioriteringsverzoek en transportverzoek;</text:p>
              </text:list-item>
              <text:list-item text:style-override="id1-3-2-2-2-3-19">
                <text:number>•</text:number>
                <text:p text:style-name="al">
                <text:span text:style-name="nadrukvet">projectnaam</text:span>: de door de initiatiefnemer opgegeven openbare aanduiding van het project waarmee het project binnen de procedure wordt geïdentificeerd;</text:p>
              </text:list-item>
              <text:list-item text:style-override="id1-3-2-2-2-3-20">
                <text:number>•</text:number>
                <text:p text:style-name="al">
                <text:span text:style-name="nadrukvet">start bouw</text:span>: het moment waarop de feitelijke bouwwerkzaamheden van het project op de projectlocatie aanvangen, waaronder in ieder geval begrepen zijn ontgravingswerkzaamheden, funderingswerkzaamheden of andere vergelijkbare fysieke werkzaamheden. Onder start bouw worden niet verstaan voorbereidende werkzaamheden, zoals het opstellen van ontwerpen, het aanvragen of verkrijgen van vergunningen, het sluiten van overeenkomsten, sloopwerkzaamheden, saneringswerkzaamheden, het bouwrijp maken van de projectlocatie of andere administratieve of voorbereidende handelingen.</text:p>
              </text:list-item>
              <text:list-item text:style-override="id1-3-2-2-2-3-21">
                <text:number>•</text:number>
                <text:p text:style-name="al">
                <text:span text:style-name="nadrukvet">sociale huurwoning</text:span>: een woning met een huurprijs tot de liberalisatiegrens zoals deze jaarlijks door de minister wordt vastgesteld;</text:p>
              </text:list-item>
              <text:list-item text:style-override="id1-3-2-2-2-3-22">
                <text:number>•</text:number>
                <text:p text:style-name="al">
                <text:span text:style-name="nadrukvet">transportcapaciteit</text:span>: capaciteit voor het transport van elektriciteit op het distributienet;</text:p>
              </text:list-item>
              <text:list-item text:style-override="id1-3-2-2-2-3-23">
                <text:number>•</text:number>
                <text:p text:style-name="al">
                <text:span text:style-name="nadrukvet">transportverzoek</text:span>: verzoek tot het verzorgen van transport van elektriciteit als bedoeld in artikel 3.46, eerste lid, van de Energiewet;</text:p>
              </text:list-item>
              <text:list-item text:style-override="id1-3-2-2-2-3-24">
                <text:number>•</text:number>
                <text:p text:style-name="al">
                <text:span text:style-name="nadrukvet">volgordelijst</text:span>: de door de gemeente vastgestelde rangordelijst van voorzieningen in de onderwijshuisvesting en woningbouwprojecten conform tabel 3 van bijlage 3 van de Systeemcode Elektriciteit 2026, waarvoor de gemeente prioriteringsverzoeken indient bij de netbeheerder.</text:p>
              </text:list-item>
              <text:list-item text:style-override="id1-3-2-2-2-3-25">
                <text:number>•</text:number>
                <text:p text:style-name="al">
                <text:span text:style-name="nadrukvet">wissellocatie nieuw- en verbouw onderwijshuisvesting</text:span>: een tijdelijke locatie voor de huisvesting van scholen tijdens nieuw- of verbouw. In Noordenveld wordt deze locatie ingezet voor de onderwijsprojecten die zijn opgenomen in het Integraal Huisvestingsplan Onderwijs 2021-2041</text:p>
              </text:list-item>
              <text:list-item text:style-override="id1-3-2-2-2-3-26">
                <text:number>•</text:number>
                <text:p text:style-name="al">
                <text:span text:style-name="nadrukvet">zaaknummer</text:span>: het unieke nummer dat door de gemeente aan een ingediend verzoek wordt toegekend en dat wordt gebruikt voor de registratie, communicatie en identificatie van het project binnen de procedure.</text:p>
              </text:list-item>
            </text:list>
            <text:p text:style-name="al"/>
          </text:section>
          <text:section text:name="artikel_id1-3-2-2-3" text:style-name="artikel">
            <text:p text:style-name="artikel_kop_titel"><text:span text:style-name="artikel_kop_label">Artikel</text:span> <text:span text:style-name="artikel_kop_nr">2.</text:span> Toepassingsbereik</text:p>
            <text:list text:style-name="id1-3-2-2-3-2">
              <text:list-item text:style-override="id1-3-2-2-3-2-1">
                <text:number>1.</text:number>
                <text:p text:style-name="al">Deze beleidsregels zijn van toepassing op de plaatsing van onderwijsprojecten en projecten op de volgordelijst. Het gaat daarbij zowel om de projecten van projectontwikkelaars en woningcorporaties als om projecten die de gemeente zelf realiseert of initieert.</text:p>
              </text:list-item>
            </text:list>
            <text:p text:style-name="al"/>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list text:style-name="id1-3-2-2-4-3">
              <text:list-item text:style-override="id1-3-2-2-4-3-1">
                <text:number>a.</text:number>
                <text:p text:style-name="al">het uitwerken van de gemeentelijke bevoegdheid tot eerder aanvragen van transportcapaciteit en prioritering zoals aan de gemeente toegewezen in de Systeemcode Elektriciteit 2026;</text:p>
              </text:list-item>
              <text:list-item text:style-override="id1-3-2-2-4-3-2">
                <text:number>b.</text:number>
                <text:p text:style-name="al">het bijdragen aan de realisatie van voorzieningen in de onderwijshuisvesting en voor de realisatie van woonbehoefte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4-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4-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4-3-5">
                <text:number>e.</text:number>
                <text:p text:style-name="al">het bieden van rechtszekerheid over de wijze waarop de gemeente haar bevoegdheid als aanvrager van prioritering van transportcapaciteit uitoefent.</text:p>
              </text:list-item>
            </text:list>
            <text:p text:style-name="al"/>
          </text:section>
          <text:section text:name="artikel_id1-3-2-2-5" text:style-name="artikel">
            <text:p text:style-name="artikel_kop_titel"><text:span text:style-name="artikel_kop_label">Artikel</text:span> <text:span text:style-name="artikel_kop_nr">4.</text:span> Gelijke behandeling projecten</text:p>
            <text:list text:style-name="id1-3-2-2-5-2">
              <text:list-item text:style-override="id1-3-2-2-5-2-1">
                <text:number>1.</text:number>
                <text:p text:style-name="al">Een project waarbij de gemeente zelf opdrachtgever is, wordt op basis van dezelfde regels beoordeeld als projecten van projectontwikkelaars.</text:p>
              </text:list-item>
              <text:list-item text:style-override="id1-3-2-2-5-2-2">
                <text:number>2.</text:number>
                <text:p text:style-name="al">Een gemeentelijk project geniet geen voorrangspositie, tenzij een hogere positie op grond van de prioriteringsregels dit rechtvaardigt.</text:p>
              </text:list-item>
            </text:list>
            <text:p text:style-name="al"/>
          </text:section>
          <text:section text:name="artikel_id1-3-2-2-6" text:style-name="artikel">
            <text:p text:style-name="artikel_kop_titel"><text:span text:style-name="artikel_kop_label">Artikel</text:span> <text:span text:style-name="artikel_kop_nr">5.</text:span> Procedure verzoek opname volgordelijst</text:p>
            <text:list text:style-name="id1-3-2-2-6-2">
              <text:list-item text:style-override="id1-3-2-2-6-2-1">
                <text:number>1.</text:number>
                <text:p text:style-name="al">De periode voor het indienen van een verzoek tot plaatsing van een project op de volgordelijst vangt aan op de dag van publicatie van deze beleidsregels in het gemeenteblad.</text:p>
              </text:list-item>
              <text:list-item text:style-override="id1-3-2-2-6-2-2">
                <text:number>2.</text:number>
                <text:p text:style-name="al">Het in het eerste lid bedoelde verzoek kan worden ingediend tot en met zondag 30 augustus 2026. </text:p>
              </text:list-item>
              <text:list-item text:style-override="id1-3-2-2-6-2-3">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p text:style-name="al"/>
          </text:section>
          <text:section text:name="artikel_id1-3-2-2-7" text:style-name="artikel">
            <text:p text:style-name="artikel_kop_titel"><text:span text:style-name="artikel_kop_label">Artikel</text:span> <text:span text:style-name="artikel_kop_nr">6.</text:span> Opname op de volgordelijst op verzoek projectontwikkelaar</text:p>
            <text:list text:style-name="id1-3-2-2-7-2">
              <text:list-item text:style-override="id1-3-2-2-7-2-1">
                <text:number>1.</text:number>
                <text:p text:style-name="al">De projectontwikkelaar zorgt voor een volledig projectdossier van een project bij een verzoek tot opname op de volgordelijst waarbij hij voor het indienen van het verzoek gebruikmaakt van het daartoe beschikbaar gestelde webformulier.</text:p>
              </text:list-item>
              <text:list-item text:style-override="id1-3-2-2-7-2-2">
                <text:number>2.</text:number>
                <text:p text:style-name="al">De gemeente stuurt binnen vier werkdagen na ontvangst van het verzoek een ontvangstbevestiging. In deze ontvangstbevestiging wordt het aan de aanvraag toegekende zaaknummer vermeld. Dit zaaknummer wordt gebruikt voor de verdere communicatie over het project en voor de identificatie van het project binnen de procedure. In de ontvangstbevestiging wordt tevens gewezen op de in artikel 13 opgenomen rechtsbeschermingsprocedure.</text:p>
              </text:list-item>
              <text:list-item text:style-override="id1-3-2-2-7-2-3">
                <text:number>3.</text:number>
                <text:p text:style-name="al">Een verzoek dat onvolledig is, wordt niet in behandeling genomen. De gemeente stelt de projectontwikkelaar hiervan schriftelijk in kennis uiterlijk maandag 31 augustus 2026, waarna de projectontwikkelaar tot en met woensdag 2 september 2026 heeft om het dossier nog aan te vullen.</text:p>
              </text:list-item>
              <text:list-item text:style-override="id1-3-2-2-7-2-4">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item text:style-override="id1-3-2-2-7-2-5">
                <text:number>5.</text:number>
                <text:p text:style-name="al">Door indiening van een verzoek verklaart de projectontwikkelaar dat alle verstrekte gegevens, documenten en verklaringen volledig, juist en actueel zijn.</text:p>
              </text:list-item>
              <text:list-item text:style-override="id1-3-2-2-7-2-6">
                <text:number>6.</text:number>
                <text:p text:style-name="al">De projectontwikkelaar blijft verantwoordelijk voor de juistheid en volledigheid van de verstrekte informatie en vrijwaart de gemeente voor aanspraken van derden en schade die voortvloeit uit onjuiste, onvolledige of misleidende informatie.</text:p>
              </text:list-item>
            </text:list>
            <text:p text:style-name="al"/>
          </text:section>
          <text:section text:name="artikel_id1-3-2-2-8" text:style-name="artikel">
            <text:p text:style-name="artikel_kop_titel"><text:span text:style-name="artikel_kop_label">Artikel</text:span> <text:span text:style-name="artikel_kop_nr">7.</text:span> Opname op de volgordelijst van eigen projecten</text:p>
            <text:list text:style-name="id1-3-2-2-8-2">
              <text:list-item text:style-override="id1-3-2-2-8-2-1">
                <text:number>1.</text:number>
                <text:p text:style-name="al">De gemeente zorgt voor een volledig projectdossier van een project dat zij initieert of realiseert voor opname op de volgordelijst.</text:p>
              </text:list-item>
              <text:list-item text:style-override="id1-3-2-2-8-2-2">
                <text:number>2.</text:number>
                <text:p text:style-name="al">Toewijzing op de volgordelijst is project en projectlocatie gebonden. Een verkregen toewijzing wordt niet overgeheveld naar een ander project of andere projectlocatie. </text:p>
              </text:list-item>
            </text:list>
            <text:p text:style-name="al"/>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9-3">
              <text:list-item text:style-override="id1-3-2-2-9-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9-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d.</text:number>
                <text:p text:style-name="al">een verklaring dat de bewijsstukken, bedoeld in tabel 4 van bijlage 3 Systeemcode Elektriciteit 2026 compleet zijn;</text:p>
              </text:list-item>
              <text:list-item text:style-override="id1-3-2-2-9-3-5">
                <text:number>e.</text:number>
                <text:p text:style-name="al">een verklaring dat de bestuursverklaring naar waarheid is ingevuld;</text:p>
              </text:list-item>
              <text:list-item text:style-override="id1-3-2-2-9-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9-3-8">
                <text:number>h.</text:number>
                <text:p text:style-name="al">als sprake is van collectieve voorzieningen, een deugdelijke motivering waaruit blijkt dat deze voorzieningen nodig zijn voor de woonfunctie.</text:p>
              </text:list-item>
            </text:list>
            <text:p text:style-name="al"/>
          </text:section>
          <text:section text:name="artikel_id1-3-2-2-10" text:style-name="artikel">
            <text:p text:style-name="artikel_kop_titel"><text:span text:style-name="artikel_kop_label">Artikel</text:span> <text:span text:style-name="artikel_kop_nr">9.</text:span> Rangordebepaling volgordelijst</text:p>
            <text:p text:style-name="al">Het college bepaalt de rangorde op de volgordelijst stapsgewijs op basis van de volgende stappen en legt de uitkomst daarvan schriftelijk vast. Elke volgende stap is uitsluitend van toepassing wanneer de voorgaande stap geen onderscheid oplevert.</text:p>
            <text:p text:style-name="al"/>
            <text:p text:style-name="al">
            <text:span text:style-name="nadrukondlijn">Stap 1: onderwijsprojecten en wissellocatie nieuw- en verbouw onderwijshuisvesting</text:span>
          </text:p>
            <text:p text:style-name="al">Als eerste stap vindt een rangschikking plaats voor de wissellocatie nieuw- en verbouw onderwijshuisvesting en voor de onderwijsprojecten, waarbij voor de onderwijsprojecten het navolgende geldt:</text:p>
            <text:list text:style-name="id1-3-2-2-10-6">
              <text:list-item text:style-override="id1-3-2-2-10-6-1">
                <text:number>a.</text:number>
                <text:p text:style-name="al">het onderwijsproject is opgenomen in het geldende Integraal Huisvestingsplan Onderwijs (IHP) van de gemeente Noordenveld; of</text:p>
              </text:list-item>
              <text:list-item text:style-override="id1-3-2-2-10-6-2">
                <text:number>b.</text:number>
                <text:p text:style-name="al">uit het omgevingsplan blijkt dat op de betreffende locatie in de onderwijsfunctie is voorzien;</text:p>
              </text:list-item>
              <text:list-item text:style-override="id1-3-2-2-10-6-3">
                <text:number>c.</text:number>
                <text:p text:style-name="al">en de gevraagde transportcapaciteit nodig is ten behoeve van de onderwijshuisvesting. </text:p>
              </text:list-item>
            </text:list>
            <text:p text:style-name="al"/>
            <text:p text:style-name="al">
            <text:span text:style-name="nadrukondlijn">Stap 2: start bouw project</text:span>
          </text:p>
            <text:p text:style-name="al">Als tweede stap vindt een rangschikking plaats op basis van de maand en jaar van start bouw van een project, waarbij een project hoger wordt gerangschikt als de bouw eerder start. Hierbij moeten de maand en het jaar van de start bouw worden onderbouwd met objectief verifieerbare documenten, zoals een projectplanning, een uitvoeringsovereenkomst, subsidievoorwaarden, een verleende vergunning (indien van toepassing) of andere documenten waaruit de beoogde datum start bouw voldoende aannemelijk blijkt.</text:p>
            <text:p text:style-name="al"/>
            <text:p text:style-name="al">
            <text:span text:style-name="nadrukondlijn">Stap 3: projectrijpheid</text:span>
          </text:p>
            <text:p text:style-name="al">Na de rangschikking van stap 2 stelt de gemeente de projectrijpheid van het project vast op basis van de beschikbare documenten in een onderrangorde van één tot en met zes:</text:p>
            <text:section text:name="table_id1-3-2-2-10-13" text:style-name="table">
              <text:p text:style-name="table_top"/>
              <table:table table:style-name="tgroup">
                <table:table-column table:style-name="id1-3-2-2-10-13-1-1"/>
                <table:table-column table:style-name="id1-3-2-2-10-13-1-2"/>
                <table:table-row table:style-name="row">
                  <table:table-cell table:style-name="entry" table:number-rows-spanned="1" table:number-columns-spanned="1">
                    <text:p text:style-name="table_al">Rangorde:</text:p>
                  </table:table-cell>
                  <table:table-cell table:style-name="entry" table:number-rows-spanned="1" table:number-columns-spanned="1">
                    <text:p text:style-name="table_al">Beschikbare documenten:</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een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 zijnde: </text:p>
                    <text:p text:style-name="table_al">a. overeenkomst tussen gemeente en het Rijk over rijkssubsidies voor woningbouw en/of integrale gebiedsontwikkeling; of</text:p>
                    <text:p text:style-name="table_al">b. prestatieafspraken tussen gemeenten en woningcorporaties; of</text:p>
                    <text:p text:style-name="table_al">c. college- of raadsbesluit met gemeente als initiatiefnemer voor woningbouwontwikkeling.</text:p>
                  </table:table-cell>
                </table:table-row>
              </table:table>
              <text:p text:style-name="table_bottom"/>
            </text:section>
            <text:p text:style-name="al"/>
            <text:p text:style-name="al">
            <text:span text:style-name="nadrukondlijn">Stap 4: maatschappelijk belang project</text:span>
          </text:p>
            <text:p text:style-name="al">Indien op basis van de stappen 2 en 3 projecten gelijk eindigen, vindt een verdere onderverdeling plaats op basis van het maatschappelijk belang van het project. Een project wordt hoger gerangschikt als het voldoet aan één of meer van de volgende eisen:</text:p>
            <text:list text:style-name="id1-3-2-2-10-17">
              <text:list-item text:style-override="id1-3-2-2-10-17-1">
                <text:number>a.</text:number>
                <text:p text:style-name="al">het project voldoet aan de wettelijke programmeringsnorm voor betaalbare woningbouw en voorziet in een hoger aandeel betaalbare woningen, waaronder sociale huurwoningen, dan de wettelijk voorgeschreven minimumnormen;</text:p>
              </text:list-item>
              <text:list-item text:style-override="id1-3-2-2-10-17-2">
                <text:number>b.</text:number>
                <text:p text:style-name="al">het voorziet in levensloopbestendige, nultreden, geclusterde en zorggeschikte woningen en flexwoningen;</text:p>
              </text:list-item>
              <text:list-item text:style-override="id1-3-2-2-10-17-3">
                <text:number>c.</text:number>
                <text:p text:style-name="al">het voorziet in huisvesting voor bijzondere doelgroepen (ouderen, zorgbehoevenden, statushouders, spoedzoekers).</text:p>
              </text:list-item>
            </text:list>
            <text:p text:style-name="al">Indien projecten na toepassing van bovenstaande eisen nog steeds gelijk eindigen, worden deze gerangschikt op basis van de volgorde van de eisen. Eis a weegt daarbij het zwaarst, gevolgd door b en c.</text:p>
            <text:p text:style-name="al">Indien projecten vervolgens nog steeds gelijk eindigen, worden deze gerangschikt naar het aantal te realiseren woningen. Projecten met een groter woningaantal worden hoger gerangschikt.</text:p>
            <text:p text:style-name="al"/>
            <text:p text:style-name="al">
            <text:span text:style-name="nadrukondlijn">Stap 5: datum oplevering</text:span>
          </text:p>
            <text:p text:style-name="al">Indien op basis van de onderverdeling uit de stappen 2 tot en met 4 projecten nog steeds gelijk eindigen, vindt er een onderverdeling plaats op basis van de verwachte opleverdatum, waarbij een project hoger wordt gerangschikt als de verwachte oplevering eerder plaatsvindt.</text:p>
            <text:p text:style-name="al"/>
          </text:section>
          <text:section text:name="artikel_id1-3-2-2-11" text:style-name="artikel">
            <text:p text:style-name="artikel_kop_titel"><text:span text:style-name="artikel_kop_label">Artikel</text:span> <text:span text:style-name="artikel_kop_nr">10.</text:span> Loting bij gelijke rangordebepaling volgordelijst</text:p>
            <text:list text:style-name="id1-3-2-2-11-2">
              <text:list-item text:style-override="id1-3-2-2-11-2-1">
                <text:number>1.</text:number>
                <text:p text:style-name="al">Als twee of meer projecten op basis van artikel 9 dezelfde positie innemen, bepaalt de gemeente de onderlinge volgorde door middel van een openbare loting.</text:p>
              </text:list-item>
              <text:list-item text:style-override="id1-3-2-2-11-2-2">
                <text:number>2.</text:number>
                <text:p text:style-name="al">De openbare loting vindt plaats overeenkomstig de werkwijze zoals vastgelegd in het door het college vast te stellen protocol “Openbare loting volgordelijst aanvraag prioriteit transportcapaciteit onderwijshuisvesting en woningbouwprojecten gemeente Noordenveld 2026”.</text:p>
              </text:list-item>
              <text:list-item text:style-override="id1-3-2-2-11-2-3">
                <text:number>3.</text:number>
                <text:p text:style-name="al">De uitkomst van de loting is bindend. De gemeente legt de uitkomst schriftelijk vast.</text:p>
              </text:list-item>
            </text:list>
            <text:p text:style-name="al"/>
          </text:section>
          <text:section text:name="artikel_id1-3-2-2-12" text:style-name="artikel">
            <text:p text:style-name="artikel_kop_titel"><text:span text:style-name="artikel_kop_label">Artikel</text:span> <text:span text:style-name="artikel_kop_nr">11.</text:span> Transparantie en motivering</text:p>
            <text:list text:style-name="id1-3-2-2-12-2">
              <text:list-item text:style-override="id1-3-2-2-12-2-1">
                <text:number>1.</text:number>
                <text:p text:style-name="al">De gemeente motiveert de vastgestelde volgordelijst transparant en toetsbaar door per project de toepassing van de stappen 2 tot en met 5 en eventuele loting te vermelden.</text:p>
              </text:list-item>
              <text:list-item text:style-override="id1-3-2-2-12-2-2">
                <text:number>2.</text:number>
                <text:p text:style-name="al">Op verzoek van de projectontwikkelaar verstrekt de gemeente een schriftelijke toelichting op de positie die aan zijn project is toegekend.</text:p>
              </text:list-item>
            </text:list>
            <text:p text:style-name="al"/>
          </text:section>
          <text:section text:name="artikel_id1-3-2-2-13" text:style-name="artikel">
            <text:p text:style-name="artikel_kop_titel"><text:span text:style-name="artikel_kop_label">Artikel</text:span> <text:span text:style-name="artikel_kop_nr">12.</text:span> Bekendmaking volgordelijst</text:p>
            <text:list text:style-name="id1-3-2-2-13-2">
              <text:list-item text:style-override="id1-3-2-2-13-2-1">
                <text:number>1.</text:number>
                <text:p text:style-name="al">De gemeente maakt de voorlopige volgordelijst op donderdag 3 september bekend via de gemeentelijke website. De definitieve volgordelijst wordt op maandag 21 september gepubliceerd via de website van de gemeente Noordenveld en in het Gemeenteblad.</text:p>
              </text:list-item>
              <text:list-item text:style-override="id1-3-2-2-13-2-2">
                <text:number>2.</text:number>
                <text:p text:style-name="al">Op de gepubliceerde volgordelijst wordt ieder (onderwijs)project aangeduid met het aan de aanvraag toegekende zaaknummer. Per project worden uitsluitend de gegevens vermeld die noodzakelijk zijn voor een transparante uitvoering van deze beleidsregels, waaronder de projectnaam, het zaaknummer, de globale locatie, de projectcategorie en de positie op de lijst. Bij woningbouwprojecten wordt tevens het aantal woningen vermeld.</text:p>
              </text:list-item>
            </text:list>
            <text:p text:style-name="al"/>
            <text:p text:style-name="al"/>
          </text:section>
          <text:section text:name="artikel_id1-3-2-2-14" text:style-name="artikel">
            <text:p text:style-name="artikel_kop_titel"><text:span text:style-name="artikel_kop_label">Artikel</text:span> <text:span text:style-name="artikel_kop_nr">13.</text:span> Rechtsbescherming</text:p>
            <text:list text:style-name="id1-3-2-2-14-2">
              <text:list-item text:style-override="id1-3-2-2-14-2-1">
                <text:number>1.</text:number>
                <text:p text:style-name="al">Een projectontwikkelaar die het niet eens is met zijn positie op de voorlopige volgordelijst of tegen de afwijzing van zijn verzoek tot plaatsing op de voorlopige volgordelijst kan binnen tien kalenderdagen na bekendmaking van de voorlopige volgordelijst zijn reactie hierop schriftelijk indienen bij de gemeente. Na deze termijn vervalt het recht om een reactie in te dienen. </text:p>
              </text:list-item>
              <text:list-item text:style-override="id1-3-2-2-14-2-2">
                <text:number>2.</text:number>
                <text:p text:style-name="al">De beoordeling en afhandeling van de reacties vindt plaats via het door het college vast te stellen protocol “Behandeling reacties prioriteit aanvraag transportcapaciteit onderwijshuisvesting en woningbouwprojecten”, waarna het college de definitieve volgordelijst vaststelt.</text:p>
              </text:list-item>
              <text:list-item text:style-override="id1-3-2-2-14-2-3">
                <text:number>3.</text:number>
                <text:p text:style-name="al">Een projectontwikkelaar die het niet eens is met zijn positie op de definitieve volgordelijst of de beslissing op zijn reactie kan binnen tien kalenderdagen na de bekendmaking van de definitieve volgordelijst een kort geding aanhangig maken. Na afloop van deze termijn kan geen gebruik meer worden gemaakt van deze mogelijkheid binnen de in deze beleidsregels geregelde procedure.</text:p>
              </text:list-item>
              <text:list-item text:style-override="id1-3-2-2-14-2-4">
                <text:number>4.</text:number>
                <text:p text:style-name="al">Door indiening van een verzoek overeenkomstig artikel 6 verklaart de initiatiefnemer bekend te zijn met en akkoord te gaan met de in dit artikel opgenomen procedure voor rechtsbescherming.</text:p>
              </text:list-item>
            </text:list>
            <text:p text:style-name="al"/>
          </text:section>
          <text:section text:name="artikel_id1-3-2-2-15" text:style-name="artikel">
            <text:p text:style-name="artikel_kop_titel"><text:span text:style-name="artikel_kop_label">Artikel</text:span> <text:span text:style-name="artikel_kop_nr">14.</text:span> Wijziging en intrekking van de volgordepositie</text:p>
            <text:list text:style-name="id1-3-2-2-15-2">
              <text:list-item text:style-override="id1-3-2-2-15-2-1">
                <text:number>1.</text:number>
                <text:p text:style-name="al">De gemeente kan de positie van een project op de volgordelijst wijzigen of intrekken als:</text:p>
                <text:list text:style-name="id1-3-2-2-15-2-1-3">
                  <text:list-item text:style-override="id1-3-2-2-15-2-1-3-1">
                    <text:number>a.</text:number>
                    <text:p text:style-name="al">de projectontwikkelaar aantoonbaar onjuiste of onvolledige informatie heeft verstrekt;</text:p>
                  </text:list-item>
                  <text:list-item text:style-override="id1-3-2-2-15-2-1-3-2">
                    <text:number>b.</text:number>
                    <text:p text:style-name="al">het project naar het oordeel van de gemeente aantoonbaar niet meer voor realisatie in aanmerking komt;</text:p>
                  </text:list-item>
                  <text:list-item text:style-override="id1-3-2-2-15-2-1-3-3">
                    <text:number>c.</text:number>
                    <text:p text:style-name="al">de projectontwikkelaar het project heeft gewijzigd en dit een herbeoordeling vergt; </text:p>
                  </text:list-item>
                  <text:list-item text:style-override="id1-3-2-2-15-2-1-3-4">
                    <text:number>d.</text:number>
                    <text:p text:style-name="al">het project naar het oordeel van de gemeente onuitvoerbaar is geworden.</text:p>
                  </text:list-item>
                </text:list>
              </text:list-item>
              <text:list-item text:style-override="id1-3-2-2-15-2-2">
                <text:number>2.</text:number>
                <text:p text:style-name="al">Een herbeoordeling na wijziging van het project kan betekenen dat het project een andere (hogere of lagere) plek op de volgordelijst zal krijgen.</text:p>
              </text:list-item>
              <text:list-item text:style-override="id1-3-2-2-15-2-3">
                <text:number>3.</text:number>
                <text:p text:style-name="al">De gemeente stelt de intrekking of wijziging vast en stelt de projectontwikkelaar hiervan onverwijld in kennis.</text:p>
              </text:list-item>
              <text:list-item text:style-override="id1-3-2-2-15-2-4">
                <text:number>4.</text:number>
                <text:p text:style-name="al">Wijziging op grond van dit artikel is slechts mogelijk zolang de volgordelijst nog niet door de gemeente is ingediend bij de netbeheerder</text:p>
              </text:list-item>
            </text:list>
            <text:p text:style-name="al"/>
          </text:section>
          <text:section text:name="artikel_id1-3-2-2-16" text:style-name="artikel">
            <text:p text:style-name="artikel_kop_titel"><text:span text:style-name="artikel_kop_label">Artikel</text:span> <text:span text:style-name="artikel_kop_nr">15.</text:span> Indienen verzoek conform volgordelijst en financiële waarborgen</text:p>
            <text:list text:style-name="id1-3-2-2-16-2">
              <text:list-item text:style-override="id1-3-2-2-16-2-1">
                <text:number>1.</text:number>
                <text:p text:style-name="al">De gemeente verzoekt de netbeheerder conform de positie op de definitieve volgordelijst het prioriteringsverzoek en het transportverzoek in behandeling te nemen.</text:p>
              </text:list-item>
              <text:list-item text:style-override="id1-3-2-2-16-2-2">
                <text:number>2.</text:number>
                <text:p text:style-name="al">Bij projecten waarvoor de gemeente niet zelf initiatiefnemer is, komen de kosten die voortvloeien uit het prioriteringsverzoek, het transportverzoek en eventuele daarmee samenhangende verplichtingen jegens de netbeheerder voor rekening van de initiatiefnemer.</text:p>
              </text:list-item>
              <text:list-item text:style-override="id1-3-2-2-16-2-3">
                <text:number>3.</text:number>
                <text:p text:style-name="al">De projectontwikkelaar verklaart bij indiening van zijn verzoek tot opname op de volgordelijst dat hij beschikt over voldoende financiële middelen dan wel financieringsmogelijkheden om de kosten en verplichtingen als bedoeld in het tweede lid te kunnen voldoen.</text:p>
              </text:list-item>
            </text:list>
            <text:p text:style-name="al"/>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van publicatie.</text:p>
            <text:p text:style-name="al"/>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Beleidsregels aanvraag prioriteit transportcapaciteit onderwijshuisvesting en woningbouwprojecten gemeente Noordenveld 2026.</text:p>
            <text:p text:style-name="al"/>
            <text:p text:style-name="al"/>
            <text:p text:style-name="al"/>
            <text:p text:style-name="al"/>
          </text:section>
        </text:section>
        <text:section text:name="regeling-sluiting_id1-3-2-3" text:style-name="regeling-sluiting">
          <text:section text:name="ondertekening_id1-3-2-3-1">
            <text:p><text:span text:style-name="functie">Aldus vastgesteld in de vergadering van 11 augustus 2026.</text:span></text:p>
            <text:p><text:span text:style-name="functie"/></text:p>
            <text:p><text:span text:style-name="functie">De secretaris,      De burgemeester,</text:span></text:p>
          </text:section>
        </text:section>
        <text:section text:name="bijlage_id1-3-2-4" text:style-name="bijlage">
          <text:p text:style-name="bijlage_top"/>
          <text:p text:style-name="hoofdstuk_kop"><text:span text:style-name="label"/> <text:span text:style-name="nr"/> Toelichting bij het besluit van het college van burgemeester en wethouders van de gemeente Noordenveld tot vaststelling van de Beleidsregels aanvraag prioriteit transportcapaciteit onderwijshuisvesting en woningbouwprojecten gemeente Noordenveld 2026 (Beleidsregels aanvraag prioriteit transportcapaciteit onderwijshuisvesting en woningbouwprojecten gemeente Noordenveld 2026)</text:p>
          <text:p text:style-name="al"/>
          <text:p text:style-name="al">
          <text:span text:style-name="nadrukvet">Algemeen</text:span>
        </text:p>
          <text:p text:style-name="al"/>
          <text:p text:style-name="al">
          <text:span text:style-name="nadrukcur">Inleiding</text:span>
        </text:p>
          <text:p text:style-name="al">Met deze beleidsregels geeft de gemeente Noordenveld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an alle aanvragen voor nieuwe of zwaardere aansluitingen te voldoen. Voor onder andere onderwijshuisvesting en woningbouwprojecten heeft dit concrete gevolgen. Projecten die planologisch gereed zijn, komen niet van de grond door een gebrek aan beschikbare aansluiting. In veel regio’s dreigen projecten vertraging op te lopen of te stranden. </text:p>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s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onderwijs en woonbehoefte.</text:p>
            </text:list-item>
          </text:list>
          <text:p text:style-name="al"/>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onderwijshuisvesting en woningbouw, ook al voordat een ontwikkelaar definitief betrokken is. De bewijsvereisten voor deze aanvragen zijn hiervoor specifiek op gemeenten toegesneden (tabel 4 van bijlage 3 van de Systeemcode Elektriciteit 2026). </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transportcapaciteit voor onderwijsprojecten alsmede woningbouwprojecten op een transparante, objectieve en niet-discriminatoire wijze in te richten. De gemeente geeft daarmee uitvoering aan haar taak om te voorzien in voldoende onderwijshuisvesting en woongelegenheid. Deze taak kan in gebieden met netcongestie niet meer vanzelfsprekend tot uitvoering worden gebracht. </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De gemeente hanteert daarbij een rangschikkingssystematiek omdat binnen congestiegebieden meerdere projecten voor voordracht in aanmerking kunnen komen, terwijl de beschikbare ruimte om aanvragen bij de netbeheerder in te dienen beperkt kan zijn. Hierdoor kunnen niet alle projecten gelijktijdig voor prioritering worden voorgedragen. Er is daarmee sprake van een verdelingsvraagstuk dat vraagt om een objectieve, transparante en niet-discriminerende werkwijze. Met deze beleidsregels geeft de gemeente invulling aan die werkwijze en legt zij vast op welke wijze projecten worden gerangschikt en in welke volgorde zij worden voorgedragen.</text:p>
          <text:p text:style-name="al"/>
          <text:p text:style-name="al">
          <text:span text:style-name="nadrukcur">Verhouding tot andere regelgeving</text:span>
        </text:p>
          <text:p text:style-name="al">De beleidsregels zijn vastgesteld op grond van:</text:p>
          <text:list text:style-name="id1-3-2-4-28">
            <text:list-item text:style-override="id1-3-2-4-28-1">
              <text:number>•</text:number>
              <text:p text:style-name="al">Artikel 160, eerste lid, aanhef en onder d, van de Gemeentewet: het college is bevoegd tot privaatrechtelijke rechtshandelingen van de gemeente te besluiten.</text:p>
            </text:list-item>
            <text:list-item text:style-override="id1-3-2-4-28-2">
              <text:number>•</text:number>
              <text:p text:style-name="al">Artikel 4:81 van de Algemene wet bestuursrecht: een bestuursorgaan kan beleidsregels vaststellen met betrekking tot een hem toekomende bevoegdheid.</text:p>
            </text:list-item>
            <text:list-item text:style-override="id1-3-2-4-28-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8-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
          <text:p text:style-name="al">De beleidsregels vullen het ACM-prioriteringskader aan op het niveau van de gemeente. Daarbij beperken de beleidsregels zich tot de prioriteitsfunctie: onderwijshuisvesting en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gemaakt van de VNG-modelbeleidsregels Aanvraag prioriteit transportcapaciteit woningbouwprojecten. De modelbeleidsregels zijn als uitgangspunt gebruikt en vervolgens toegespitst op de specifieke situatie en uitvoeringspraktijk van de gemeente Noordenveld. Daarbij zijn onderdelen aangepast, aangevuld en nader uitgewerkt om aan te sluiten bij de lokale context, de gemeentelijke rol bij het aanvragen van transportcapaciteit en de eisen die voortvloeien uit de Systeemcode Elektriciteit 2026.</text:p>
          <text:p text:style-name="al"/>
          <text:p text:style-name="al">Zo is binnen de rangschikkingssystematiek rekening gehouden met de uitvoerbaarheid van projecten, de positie van noodzakelijke onderwijshuisvesting en aanvullende criteria op het gebied van projectrijpheid en maatschappelijk belang. Daarnaast zijn enkele onderdelen uit het VNG-model niet overgenomen vanwege wijzigingen in de landelijke werkwijze. Met deze aanpassingen wordt beoogd een transparante, objectieve en uitvoerbare werkwijze vast te leggen voor de wijze waarop de gemeente Noordenveld haar rol als aanvrager van transportcapaciteit invult.</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voor zover van toepassing, dezelfde betekenis als in de Energiewet en de Systeemcode Elektriciteit 2026. Begrippen die in deze regelgeving al zijn gedefinieerd, worden niet opnieuw gedefinieerd in deze beleidsregels. Voor zover begrippen specifiek zijn voor de gemeentelijke procedure, de uitvoering van deze beleidsregels of nadere verduidelijking behoeven, zijn deze opgenomen in artikel 1.</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hier van 'volgordelijst' sluit aan bij de definitie van ‘volgordelijst’ gebruikt in het VNG-model voor deze beleidsregels en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bij de projecten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van de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arrest (26 november 2021, ECLI:NL:HR:2021:1778) bepaald dat overheden bij vervreemding van onroerend goed het gelijkheidsbeginsel in acht moeten nemen en gelijke kansen aan potentiële gegadigden moeten bieden. In het Didam II-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Voor de aanvraag van transportcapaciteit en prioritering moeten gemeenten zorgen voor een volledig projectdossier dat kan worden ingediend bij de netbeheerder. Van de projectontwikkelaar die de gemeente verzoekt om een project op de volgordelijst te zetten met het oog op het doen van een transportverzoek en prioriteringsverzoek wordt verwacht dat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De verantwoordelijkheid voor de juistheid en volledigheid van de aangeleverde informatie ligt bij de projectontwikkelaar. Daarom bepaalt artikel 6 expliciet dat de projectontwikkelaar instaat voor de juistheid van de verstrekte gegevens en de gemeente vrijwaart voor aanspraken die voortvloeien uit onjuiste, onvolledige of misleidende informatie.</text:p>
          <text:p text:style-name="al"/>
          <text:p text:style-name="al">
          <text:span text:style-name="nadrukondlijn">Aanvraag transportcapaciteit</text:span>
        </text:p>
          <text:p text:style-name="al">Een volledig projectdossier bevat voor het onderdeel transportcapaciteit ten minste:</text:p>
          <text:list text:style-name="id1-3-2-4-86">
            <text:list-item text:style-override="id1-3-2-4-86-1">
              <text:number>a.</text:number>
              <text:p text:style-name="al">naam, contactgegevens en rechtsvorm van de gemeente, dan wel naam, contactgegevens en rechtsvorm van de projectontwikkelaar;</text:p>
            </text:list-item>
            <text:list-item text:style-override="id1-3-2-4-86-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6-3">
              <text:number>c.</text:number>
              <text:p text:style-name="al">het verwachte totale aantal en type woningen (sociaal, middenhuur, koop);</text:p>
            </text:list-item>
            <text:list-item text:style-override="id1-3-2-4-86-4">
              <text:number>d.</text:number>
              <text:p text:style-name="al">de verwachte elektrische belasting van het project, omvattende:</text:p>
            </text:list-item>
            <text:list-item text:style-override="id1-3-2-4-86-5">
              <text:number>1.</text:number>
              <text:p text:style-name="al">het aantal en de grootte (doorlaatwaarde) van de benodigde aansluitingen, uitgesplitst naar wooneenheden, collectieve voorzieningen en onlosmakelijk verbonden activiteiten;</text:p>
            </text:list-item>
            <text:list-item text:style-override="id1-3-2-4-86-6">
              <text:number>2.</text:number>
              <text:p text:style-name="al">de op planniveau gehanteerde wijze van verwarmen, als meest bepalende factor in de netbelasting;</text:p>
            </text:list-item>
            <text:list-item text:style-override="id1-3-2-4-86-7">
              <text:number>3.</text:number>
              <text:p text:style-name="al">de gewenste datum van de definitieve aansluitingen, uitgesplitst per projectfase en met een maximale loopduur van tien jaar na datum van indiening.</text:p>
            </text:list-item>
          </text:list>
          <text:p text:style-name="al"/>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2">
            <text:list-item text:style-override="id1-3-2-4-92-1">
              <text:number>1.</text:number>
              <text:p text:style-name="al">Bestuursverklaring (zie artikel 5);</text:p>
            </text:list-item>
            <text:list-item text:style-override="id1-3-2-4-92-2">
              <text:number>2.</text:number>
              <text:p text:style-name="al">Civiele overeenkomst gemeente–ontwikkelaar (primair) óf omgevingsplan (fallback);</text:p>
            </text:list-item>
            <text:list-item text:style-override="id1-3-2-4-92-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
          <text:p text:style-name="al">Verder is van belang:</text:p>
          <text:list text:style-name="id1-3-2-4-98">
            <text:list-item text:style-override="id1-3-2-4-98-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8-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8-3">
              <text:number>3.</text:number>
              <text:p text:style-name="al">Een verklaring dat het gaat om een inspanningsverplichting van de gemeente tot het aanvragen van prioritering en transportcapaciteit, niet een resultaatsverplichting; en</text:p>
            </text:list-item>
            <text:list-item text:style-override="id1-3-2-4-98-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De gemeente bevestigt ontvangst van het dossier binnen twee werkdagen. Dit sluit aan bij de systematiek van de Wet modernisering elektronisch bestuurlijk verkeer.</text:p>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De projectontwikkelaar heeft dan nog de mogelijkheid om het dossier nog aan te vullen binnen de termijn zoals genoemd in artikel 6 lid 3. Als binnen die termijn het dossier niet, niet tijdig en/of niet volledig wordt aangevuld wordt het verzoek definitief niet in behandeling genomen en komt het project dus ook definitief niet in aanmerking voor opname op de volgordelijst.</text:p>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Artikel 9 werkt de prioritering uit in vijf achtereenvolgende stappen. Elke volgende stap is uitsluitend van toepassing wanneer de voorgaande stap geen onderscheid oplevert. </text:p>
          <text:p text:style-name="al"/>
          <text:p text:style-name="al">Stap 1 – onderwijsprojecten en wissellocatie nieuw- en verbouw onderwijshuisvesting</text:p>
          <text:p text:style-name="al">De gemeente kent aan voorzieningen in de onderwijshuisvesting een hogere prioriteit toe vanwege het grote maatschappelijke belang van goed toegankelijke en beschikbare onderwijsvoorzieningen. Daarbij is van belang dat de gemeente op grond van de onderwijswetgeving verantwoordelijk is voor de huisvesting van het primair en voortgezet onderwijs. Vertraging in de realisatie, uitbreiding of vervanging van onderwijsvoorzieningen kan directe gevolgen hebben voor de beschikbaarheid en continuïteit van onderwijs binnen de gemeente en kan leiden tot noodoplossingen met maatschappelijke en financiële gevolgen. Daarnaast hangen woningbouwontwikkelingen en de behoefte aan onderwijsvoorzieningen vaak met elkaar samen, waardoor tijdige realisatie van onderwijshuisvesting mede van belang is voor de leefbaarheid, bereikbaarheid en ontwikkeling van de gemeentelijke kernen. Om die redenen worden voorzieningen in de onderwijshuisvesting binnen de rangschikking voorafgaand aan woningbouwprojecten beoordeeld.</text:p>
          <text:p text:style-name="al">Binnen de categorie onderwijshuisvesting wordt onderscheid gemaakt tussen wissellocaties voor nieuw- en verbouw van onderwijsvoorzieningen en onderwijsprojecten. Voor onderwijsprojecten geldt dat deze moeten zijn opgenomen in het geldende Integraal Huisvestingsplan Onderwijs dan wel planologisch mogelijk moeten zijn gemaakt. Daarnaast moet de gevraagde transportcapaciteit nodig zijn voor de betreffende onderwijsvoorziening. </text:p>
          <text:p text:style-name="al"/>
          <text:p text:style-name="al">Stap 2 – Start bouw</text:p>
          <text:p text:style-name="al">Projecten met een eerder geplande maand van start bouw staan hoger op de volgordelijst dan projecten met een latere start bouw. Het gaat hierbij niet om een wens of verwachting, maar om een start bouwmaand die is onderbouwd met objectief verifieerbare documenten, zoals een planning, overeenkomst, subsidievoorwaarden, vergunning of andere documenten waaruit de opgegeven startdatum voldoende aannemelijk blijkt. </text:p>
          <text:p text:style-name="al">De bewijsstukken moeten de opgegeven start bouwdatum concreet en plausibel maken. Een omgevingsplan of BOPA zonder verdere planningsonderbouwing volstaat in de regel niet om een specifieke start bouwmaand te onderbouwen. Een combinatie van een civielrechtelijke overeenkomst met een planning, subsidieafspraken of vergunningscondities kan daarvoor wel voldoende zijn. De gemeente beoordeelt per geval of de aangeleverde stukken de opgegeven datum voldoende ondersteunen. </text:p>
          <text:p text:style-name="al"/>
          <text:p text:style-name="al">Stap 3 – Projectrijpheid</text:p>
          <text:p text:style-name="al">Stap 3 is gebaseerd op de planologische en privaatrechtelijke positie van het project. De rangschikking weerspiegelt de mate van realisatiezekerheid: hoe concreter de positie van een project, hoe groter de kans dat de aangevraagde transportcapaciteit daadwerkelijk en tijdig wordt benut. </text:p>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e omgevingsplan of de onherroepelijke vergunning voor een BOPA. Elk bewijsstuk vertegenwoordigt een andere mate van zekerheid over de realisatie van het project. </text:p>
          <text:p text:style-name="al">Een project wordt ingedeeld in de hoogste subcategorie waarvoor het de vereiste bewijsstukken kan overleggen. Voldoet een project aan meerdere subcategorieën tegelijk, dan geldt de hoogste categorie. </text:p>
          <text:p text:style-name="al">Een anterieure overeenkomst, koopovereenkomst of exploitatieovereenkomst die vóór 1 juli 2026 is gesloten, verleent geen automatisch recht op transportcapaciteit en levert evenmin een bevoorrechte positie op de volgordelijst op. Dergelijke overeenkomsten worden voor de toepassing van deze stap gelijkgesteld met overeenkomsten die na die datum zijn gesloten. </text:p>
          <text:p text:style-name="al">Onder categorie 6 worden projecten verstaan die beschikken over één van de volgende bewijsstukken:</text:p>
          <text:list text:style-name="id1-3-2-4-124">
            <text:list-item text:style-override="id1-3-2-4-124-1">
              <text:number>•</text:number>
              <text:p text:style-name="al">een overeenkomst tussen gemeente en Rijk over rijkssubsidies voor woningbouw of integrale gebiedsontwikkeling;</text:p>
            </text:list-item>
            <text:list-item text:style-override="id1-3-2-4-124-2">
              <text:number>•</text:number>
              <text:p text:style-name="al">prestatieafspraken tussen gemeenten en woningcorporaties;</text:p>
            </text:list-item>
            <text:list-item text:style-override="id1-3-2-4-124-3">
              <text:number>•</text:number>
              <text:p text:style-name="al">een college- of raadsbesluit waarbij de gemeente zelf initiatiefnemer van de woningbouwontwikkeling is. </text:p>
            </text:list-item>
          </text:list>
          <text:p text:style-name="al"/>
          <text:p text:style-name="al">Stap 4 – Maatschappelijk belang</text:p>
          <text:p text:style-name="al">De gemeente acht het van belang om het maatschappelijk belang van een project een rol te geven bij de verdere rangschikking van gelijkwaardige aanvragen, nadat de stappen 2 en 3 geen onderscheid hebben opgeleverd. De criteria in deze stap sluiten aan bij gemeentelijke en landelijke doelstellingen op het gebied van betaalbare woningbouw, huisvesting van aandachtsgroepen, levensloopbestendig wonen en flexibele woonvormen. </text:p>
          <text:p text:style-name="al"/>
          <text:p text:style-name="al">Stap 5 – Datum van oplevering</text:p>
          <text:p text:style-name="al">Stap 5 is van toepassing wanneer na toepassing van de voorgaande stappen nog geen onderscheid bestaat. De verwachte maand waarop het project wordt opgeleverd biedt een laatste onderscheid tussen gelijkwaardige projecten. Een eerder verwacht moment van oplevering geeft een sterkere aanwijzing dat de toegewezen transportcapaciteit daadwerkelijk en snel wordt benut. Dit sluit aan bij het doel van het ACM-prioriteringskader, waarbij beschikbaar komende capaciteit zo effectief mogelijk wordt ingezet. </text:p>
          <text:p text:style-name="al">Plaatsing op de volgordelijst betekent niet zonder meer dat een project voldoet aan alle eisen die de netbeheerder stelt aan een prioriteringsverzoek. De uiteindelijke beoordeling van een verzoek om prioriteit en transportcapaciteit blijft de verantwoordelijkheid van de netbeheerder.</text:p>
          <text:p text:style-name="al"/>
          <text:p text:style-name="al">
          <text:span text:style-name="nadrukvet">Artikel 10. Loting bij gelijke rangordebepaling volgordelijst</text:span>
        </text:p>
          <text:p text:style-name="al">Loting als beslissende factor bij gelijke rangschikking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 De werkwijze voor de openbare loting is daartoe vastgelegd in het door het college vast te stellen protocol “Openbare loting volgordelijst aanvraag prioriteit transportcapaciteit onderwijshuisvesting en woningbouwprojecten gemeente Noordenveld 2026”. </text:p>
          <text:p text:style-name="al">De uitslag van de loting, de trekking, is bindend. De gemeente legt deze uitslag schriftelijk vast in een proces-verbaal.</text:p>
          <text:p text:style-name="al"/>
          <text:p text:style-name="al">
          <text:span text:style-name="nadrukvet">Artikel 12. Bekendmaking volgordelijst</text:span>
        </text:p>
          <text:p text:style-name="al">De publicatietermijn van de gemeente is afgestemd op de reactietermijn zoals opgenomen in artikel 13. Aanvragers hebben tien kalenderdagen na bekendmaking van de voorlopige volgordelijst de mogelijkheid om hierop een schriftelijke reactie in te dienen. De daaropvolgende periode wordt gebruikt door de gemeente om eventuele reacties te beoordelen, noodzakelijke aanpassingen door te voeren en de definitieve volgordelijst vast te stellen en bekend te mak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een reactieprocedure in te richten, zodat eventuele onjuistheden of onvolkomenheden in de voorlopige volgordelijst kunnen worden hersteld voordat de definitieve volgordelijst wordt vastgesteld. Om de werkwijze van de reactieprocedure vast te leggen is het door het college vast te stellen protocol “Behandeling reacties prioriteit aanvraag transportcapaciteit onderwijshuisvesting en woningbouwprojecten” opgesteld.</text:p>
          <text:p text:style-name="al">De reactietermijn van tien kalenderdagen wijkt bewust af van de twintig-dagentermijn die in het aanbestedingsrecht geldt. Tien kalenderdagen is voldoende, omdat aanvragers voorafgaand aan indienin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een reactie in te dienen, zonder dat de procedure onnodig lang blokkerende werking heeft op de indiening bij de netbeheerder. </text:p>
          <text:p text:style-name="al">Het tweede en derde lid voorzien in een reactieprocedure en in de mogelijkheid om binnen een beperkte termijn een kortgedingprocedure aanhangig te maken. Door indiening van een verzoek overeenkomstig artikel 6 verklaart de initiatiefnemer bekend te zijn met en in te stemmen met de in deze beleidsregels opgenomen procedure en termijnen. De initiatiefnemer kan binnen tien kalenderdagen na bekendmaking van de voorlopige volgordelijst een reactie indienen. Na de beoordeling en afhandeling van de reacties stelt het college de definitieve volgordelijst vast. Tegen de definitieve volgordelijst kan de initiatiefnemer binnen tien kalenderdagen na bekendmaking een kortgedingprocedure aanhangig maken. Na afloop van deze termijn gaat de gemeente er binnen de in deze beleidsregels geregelde procedure vanuit dat de volgordelijst definitief is. Hiermee wordt beoogd de procedure tijdig af te ronden en rechtszekerheid te bieden aan alle betrokken partije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Een volgordepositie wordt toegekend op basis van de informatie en het programma dat de projectontwikkelaar op het moment van indiening heeft aangeleverd, of waarover de gemeente bij eigen projecten zelf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 en financiële waarborgen</text:span>
        </text:p>
          <text:p text:style-name="al">Het indienen van de transportverzoeken en prioriteringsverzoeken vormt het sluitstuk van een zorgvuldige selectieprocedure door de gemeente. Dit indienen vindt dan ook pas plaats nadat projectontwikkelaars nog de gelegenheid hebben gehad om een reactie in te dienen tegen de volgordelijst. Daarmee kunnen eventuele omissies worden hersteld, voordat er nadelige  consequenties ontstaan. De gemeente volgt bij het indienen van de verzoeken de vastgestelde definitieve volgordelijst.</text:p>
          <text:p text:style-name="al">Met de aanvullende bepalingen in artikel 15 wordt verduidelijkt dat de financiële gevolgen van een prioriteringsverzoek en transportverzoek bij projecten van derden voor rekening van de initiatiefnemer komen. De gemeente verricht geen zelfstandige beoordeling van de financiële draagkracht van initiatiefnemers, maar mag afgaan op de door de initiatiefnemer afgelegde verklaring dat voldoende financiële middelen of financieringsmogelijkheden aanwezig zijn om aan de daarmee samenhangende verplichtingen te voldo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enveld</text:p>
            </table:table-cell>
            <table:table-cell office:value-type="string" table:style-name="header.C">
              <text:p text:style-name="headerright"><text:span text:style-name="nr">Nr. 38839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oordenveld</meta:user-defined>
    <meta:user-defined meta:name="OVERHEID.Informatietype/DC.type">officiële publicatie</meta:user-defined>
    <meta:user-defined meta:name="OVERHEIDop.Rubriek/DC.type">beleidsregel</meta:user-defined>
    <meta:user-defined meta:name="OVERHEID.Gemeente/DCTERMS.publisher">Noordenveld</meta:user-defined>
    <meta:user-defined meta:name="OVERHEID.Gemeente/OVERHEID.authority">Noordenveld</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01</meta:user-defined>
    <meta:user-defined meta:name="DC.source">artikel 14 van Boek 3 van het Burgerlijk Wetboek]|[1.0:c:BWBR0005291&amp;artikel=14&amp;g=2025-07-01</meta:user-defined>
    <meta:user-defined meta:name="DCTERMS.alternative">Beleidsregels aanvraag prioriteit transportcapaciteit onderwijshuisvesting en woningbouwprojecten gemeente Noordenveld 2026</meta:user-defined>
    <dc:language>nl</dc:language>
    <meta:user-defined meta:name="OVERHEIDop.locatietype/OVERHEIDop.gebiedsmarkering">Gemeente</meta:user-defined>
    <meta:user-defined meta:name="DC.title">Beleidsregels aanvraag prioriteit transportcapaciteit onderwijshuisvesting en woningbouwprojecten gemeente Noordenveld 2026</meta:user-defined>
    <meta:user-defined meta:name="DCTERMS.W3CDTF/DCTERMS.available">2026-08-17</meta:user-defined>
    <meta:user-defined meta:name="DCTERMS.W3CDTF/OVERHEIDop.jaargang">2026</meta:user-defined>
    <meta:user-defined meta:name="OVERHEIDop.publicationIssue">388392</meta:user-defined>
    <meta:user-defined meta:name="OVERHEIDop.betreftRegeling">CVDR765552_1</meta:user-defined>
    <meta:user-defined meta:name="xs:date/OVERHEIDop.startdatum">2026-08-17</meta:user-defined>
    <meta:user-defined meta:name="OVERHEIDop.GmbID/DC.identifier">gmb-2026-388392</meta:user-defined>
    <meta:user-defined meta:name="OVERHEIDop.versieInformatie"/>
  </office:meta>
</office:document-meta>
</file>