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Feestavond ter gelegenheid van de viering van ‘750 jaar Zoeterwoude’ op 29 en 30 augustus 2026 aan Hondsdrafweg 1 te Zoete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Zoeterwoude maakt bekend op grond van de bepalingen in de Algemene Plaatselijke Verordening een evenementenvergunning te hebben afgegeven voor:</text:p>
            <text:p text:style-name="common-al">Evenement: Feestavond ter gelegenheid van de viering van ‘750 jaar Zoeterwoude’</text:p>
            <text:p text:style-name="common-al">Locatie: De Klaverhal en de aangrenzende openbare ruimte van de Klaverhal aan de Hondsdrafweg 1 te Zoeterwoude.</text:p>
            <text:p text:style-name="common-al">Datum: zaterdag 29 augustus 2026 van 20.00 uur tot zondag 30 augustus 2026 02.00 uur.</text:p>
            <text:p text:style-name="common-al">Op deze data kan er niet geparkeerd worden op het parkeerterrein van de Klaverhal.</text:p>
            <text:p text:style-name="common-al">Deze vergunning ligt gedurende zes weken ter inzage in het gemeentehuis. Indien u het niet eens bent met het genomen besluit, omdat dit tegen uw belangen ingaat, kunt u binnen 6 weken na datum van toezending of uitreiking van het besluit, bezwaar maken tegen het betreffende besluit. </text:p>
            <text:p text:style-name="last-al">Bezwaar maken doet u bij het college van burgemeester en wethouders van Zoeterwoude, Postbus 34, 2380 AA Zoeterwoude. Uw bezwaarschrift moet zijn voorzien van uw naam, adres en handtekening. Geef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883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woude</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Feestavond ter gelegenheid van de viering van ‘750 jaar Zoeterwoude’ op 29 en 30 augustus 2026 aan Hondsdrafweg 1 te Zoeterwoude</meta:user-defined>
    <meta:user-defined meta:name="DCTERMS.W3CDTF/DCTERMS.available">2026-08-17</meta:user-defined>
    <meta:user-defined meta:name="DCTERMS.W3CDTF/OVERHEIDop.jaargang">2026</meta:user-defined>
    <meta:user-defined meta:name="OVERHEIDop.publicationIssue">388390</meta:user-defined>
    <meta:user-defined meta:name="OVERHEIDop.GmbID/DC.identifier">gmb-2026-388390</meta:user-defined>
    <meta:user-defined meta:name="OVERHEIDop.versieInformatie"/>
  </office:meta>
</office:document-meta>
</file>