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xenburgerstraat 19-1 1054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amenvoegen van de woningen gelegen op de 1e verdieping en op de 2/3 verdieping Saxenburgerstraat 19-1</text:p>
            <text:p text:style-name="common-al">Zaakadres: Saxenburgerstraat 19-1 1054KN Amsterdam</text:p>
            <text:p text:style-name="common-al">Datum ontvangst: 06-07-2026</text:p>
            <text:p text:style-name="common-al">Zaaknummer: Z2026-029742</text:p>
            <text:p text:style-name="common-al">DSO-nummer: 20260706014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38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742</meta:user-defined>
    <meta:user-defined meta:name="DCTERMS.abstract">Samenvoegen van de woningen gelegen op de 1e verdieping en op de 2/3 verdieping Saxenburgerstraat 19-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axenburgerstraat 19-1 1054K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87</meta:user-defined>
    <meta:user-defined meta:name="OVERHEIDop.GmbID/DC.identifier">gmb-2026-388387</meta:user-defined>
    <meta:user-defined meta:name="OVERHEIDop.versieInformatie"/>
  </office:meta>
</office:document-meta>
</file>