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Sint Maarten Parade, Domplei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1807</text:span>
          </text:p>
            <text:p text:style-name="common-al">
            <text:span text:style-name="nadrukvet"> Algemene kenmerken van het evenement:</text:span>
          </text:p>
            <text:p text:style-name="common-al">Naam evenement: Sint Maarten Parade</text:p>
            <text:p text:style-name="common-al">Locatie: Park Transwijk, Griftpark, Domplein, Ledig Erf en route.</text:p>
            <text:p text:style-name="common-al">
            <text:span text:style-name="nadrukvet">Data en tijden evenement</text:span>:</text:p>
            <text:p text:style-name="common-al">Het evenement is op de onderstaande dagen en tijdstippen:</text:p>
            <text:p text:style-name="common-al">
            <text:span text:style-name="nadrukvet">De Fakkel van Sint Maarten:</text:span>
          </text:p>
            <text:p text:style-name="common-al">Park Transwijk: op 16 oktober 2026 van 17:00 uur tot en met 21:00 uur</text:p>
            <text:p text:style-name="common-al">Opbouw op 15 oktober 2026 en afbouw op 16 oktober 2026</text:p>
            <text:p text:style-name="common-al">Griftpark: op 17 oktober 2026 van 17:00 uur tot en met 21:00 uur</text:p>
            <text:p text:style-name="common-al">Opbouw op 15 en 16 oktober 2026 en afbouw op 17 oktober 2026</text:p>
            <text:p text:style-name="common-al">
            <text:span text:style-name="nadrukvet">Sint Maarten Parade:</text:span>
          </text:p>
            <text:p text:style-name="common-al">Griftpark, Domplein, Ledig Erf en route op 7 november 2026 van tussen 18:00 uur en 21:00 uur.</text:p>
            <text:p text:style-name="common-al">Opbouw op 5 en 6 november 2026 afbouw op 7 november.</text:p>
            <text:p text:style-name="common-al">De volgende bijzonderheden zijn van toepassing op deze aanvraag:</text:p>
            <text:list text:style-name="id1-3-2-1-1-17">
              <text:list-item text:style-override="id1-3-2-1-1-17-1">
                <text:number>•</text:number>
                <text:p text:style-name="al">Versterkt geluid</text:p>
              </text:list-item>
              <text:list-item text:style-override="id1-3-2-1-1-17-2">
                <text:number>•</text:number>
                <text:p text:style-name="al">Bouwsels</text:p>
              </text:list-item>
              <text:list-item text:style-override="id1-3-2-1-1-17-3">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2">
              <text:list-item text:style-override="id1-3-2-1-1-22-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83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1807</meta:user-defined>
    <meta:user-defined meta:name="DCTERMS.abstract">Toelichting: Sint Maarten Parad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gevraagde evenementenvergunningen, Sint Maarten Parade, Domplein te Utrecht</meta:user-defined>
    <meta:user-defined meta:name="DCTERMS.W3CDTF/DCTERMS.available">2026-08-17</meta:user-defined>
    <meta:user-defined meta:name="DCTERMS.W3CDTF/OVERHEIDop.jaargang">2026</meta:user-defined>
    <meta:user-defined meta:name="OVERHEIDop.publicationIssue">388385</meta:user-defined>
    <meta:user-defined meta:name="OVERHEIDop.GmbID/DC.identifier">gmb-2026-388385</meta:user-defined>
    <meta:user-defined meta:name="OVERHEIDop.versieInformatie"/>
  </office:meta>
</office:document-meta>
</file>