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Montforter Wijnfeest’ op 5 september 2026 van 14.30 uur tot 23:30 uur aan Huysdijk 8 te Montf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08767 / Evenementenmelding / Huysdijk 8, 6065 AX te Montfort / Roerdalen / bekendgemaakt op 12 augustus 2026 / het organiseren en houden van het evenement ‘Montforter Wijnfeest’ op 5 september 2026 van 14.30 uur tot 23:30 uur 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08767 </meta:user-defined>
    <dc:language>nl</dc:language>
    <meta:user-defined meta:name="OVERHEIDop.locatietype/OVERHEIDop.gebiedsmarkering">Adres</meta:user-defined>
    <meta:user-defined meta:name="DC.title">Melding voor het organiseren en houden van het evenement ‘Montforter Wijnfeest’ op 5 september 2026 van 14.30 uur tot 23:30 uur aan Huysdijk 8 te Montf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82</meta:user-defined>
    <meta:user-defined meta:name="OVERHEIDop.GmbID/DC.identifier">gmb-2026-388382</meta:user-defined>
    <meta:user-defined meta:name="OVERHEIDop.versieInformatie"/>
  </office:meta>
</office:document-meta>
</file>