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Aanvraag omgevingsvergunning: Dorpsstraat 110 te Jisp, kappen 2 bo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atum binnenkomst: 11 augustus 2026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Ons kenmerk: </text:span>
            <text:span text:style-name="datum">2026AV0202</text:span>
          </text:p>
          </text:section>
          <text:section text:name="ondertekening_id1-3-2-2-2">
            <text:p><text:span text:style-name="functie">De stukken kunt u op afspraak inzien:</text:span></text:p>
            <text:p><text:span text:style-name="deze">In dit stadium is het indienen van zienswijze/bezwaar/beroep nog niet mogelijk.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rmerland</text:p>
            </table:table-cell>
            <table:table-cell office:value-type="string" table:style-name="header.C">
              <text:p text:style-name="headerright"><text:span text:style-name="nr">Nr. 38837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7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7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orm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rmerland</meta:user-defined>
    <meta:user-defined meta:name="OVERHEID.Gemeente/OVERHEID.authority">Wormerland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: Dorpsstraat 110 te Jisp, kappen 2 bom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379</meta:user-defined>
    <meta:user-defined meta:name="OVERHEIDop.GmbID/DC.identifier">gmb-2026-388379</meta:user-defined>
    <meta:user-defined meta:name="OVERHEIDop.versieInformatie"/>
  </office:meta>
</office:document-meta>
</file>