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Moezelhavenweg 10, Amsterdam - Realiseren blussysteem - Noord-Europees Wijnopslag Bedrijf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een blussysteem</text:p>
            <text:p text:style-name="common-al">Aanvrager: Noord-Europees Wijnopslag Bedrijf B.V.</text:p>
            <text:p text:style-name="common-al">Zaaknummer: OD2026-0048782</text:p>
            <text:p text:style-name="common-al">DSO nummer: 2026072701167</text:p>
            <text:p text:style-name="common-al">Ontvangstdatum aanvraag: 27-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837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7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7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782</meta:user-defined>
    <meta:user-defined meta:name="DCTERMS.abstract">het realiseren van een blussysteem</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Moezelhavenweg 10, Amsterdam - Realiseren blussysteem - Noord-Europees Wijnopslag Bedrijf B.V.</meta:user-defined>
    <meta:user-defined meta:name="DCTERMS.W3CDTF/DCTERMS.available">2026-08-17</meta:user-defined>
    <meta:user-defined meta:name="DCTERMS.W3CDTF/OVERHEIDop.jaargang">2026</meta:user-defined>
    <meta:user-defined meta:name="OVERHEIDop.publicationIssue">388377</meta:user-defined>
    <meta:user-defined meta:name="OVERHEIDop.GmbID/DC.identifier">gmb-2026-388377</meta:user-defined>
    <meta:user-defined meta:name="OVERHEIDop.versieInformatie"/>
  </office:meta>
</office:document-meta>
</file>