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plaatsen van tijdelijke units voor de duur van 10 jaar  , Ambachtsweg 13 A, 7943 AE Meppel, Ambachtsweg 13, 7943 AE Meppel, Ezingerweg 57, 7943 AZ Meppel, E</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plaatsen van tijdelijke units voor de duur van 10 jaar   aan de Ambachtsweg 13 A, 7943 AE Meppel, Ambachtsweg 13, 7943 AE Meppel, Ezingerweg 57, 7943 AZ Meppel, Ezingerweg 58 A, 7943 AZ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83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64547</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regulier, het plaatsen van tijdelijke units voor de duur van 10 jaar  , Ambachtsweg 13 A, 7943 AE Meppel, Ambachtsweg 13, 7943 AE Meppel, Ezingerweg 57, 7943 AZ Meppel, E</meta:user-defined>
    <meta:user-defined meta:name="DCTERMS.W3CDTF/DCTERMS.available">2026-08-17</meta:user-defined>
    <meta:user-defined meta:name="DCTERMS.W3CDTF/OVERHEIDop.jaargang">2026</meta:user-defined>
    <meta:user-defined meta:name="OVERHEIDop.publicationIssue">388376</meta:user-defined>
    <meta:user-defined meta:name="OVERHEIDop.GmbID/DC.identifier">gmb-2026-388376</meta:user-defined>
    <meta:user-defined meta:name="OVERHEIDop.versieInformatie"/>
  </office:meta>
</office:document-meta>
</file>