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evenementenvergunning - Introductie Faberplein van 20 tot en met 27 augustus 2026 - Mariënburg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17-08-2026</text:p>
            <text:p text:style-name="common-al">
            <text:span text:style-name="nadrukvet">Omschrijving: </text:span>Evenementenvergunning (Mariënburg bij het kunstgras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82360</text:p>
            <text:p text:style-name="common-al">
            <text:span text:style-name="nadrukvet">Product: </text:span>Evenementenvergunning</text:p>
            <text:p text:style-name="common-al">
            <text:span text:style-name="nadrukvet">Ontvangst: </text:span>25-06-2026</text:p>
            <text:p text:style-name="common-al">
            <text:span text:style-name="nadrukvet">Definitieve beschikking verzonden: </text:span>13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24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13 augustus 2026 tot en met 24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82360/2e661a07-7f44-4a6c-ae55-fa6d18ddc72d.pdf" xlink:type="simple">https://besluitenapv.nijmegen.nl/ZD2600082360/2e661a07-7f44-4a6c-ae55-fa6d18ddc72d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8837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7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7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evenementenvergunning - Introductie Faberplein van 20 tot en met 27 augustus 2026 - Mariënburg te Nijmeg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375</meta:user-defined>
    <meta:user-defined meta:name="OVERHEIDop.GmbID/DC.identifier">gmb-2026-388375</meta:user-defined>
    <meta:user-defined meta:name="OVERHEIDop.versieInformatie"/>
  </office:meta>
</office:document-meta>
</file>