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Ina van Faassenhof 2 1031 J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gevelbanden van de aanbouw zijnde woongebouw</text:p>
            <text:p text:style-name="common-al">Besluit: verleend</text:p>
            <text:p text:style-name="common-al">Besluit verzonden op: 13-08-2026</text:p>
            <text:p text:style-name="common-al">Zaakadres: Ina van Faassenhof 2 1031 JM Amsterdam</text:p>
            <text:p text:style-name="common-al">Zaaknummer: Z2026-018222</text:p>
            <text:p text:style-name="common-al">DSO-nummer: 202604220213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8222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3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222</meta:user-defined>
    <meta:user-defined meta:name="DCTERMS.abstract">Wijzigen gevelbanden van de aanbouw zijnde woon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Ina van Faassenhof 2 1031 JM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73</meta:user-defined>
    <meta:user-defined meta:name="OVERHEIDop.GmbID/DC.identifier">gmb-2026-388373</meta:user-defined>
    <meta:user-defined meta:name="OVERHEIDop.versieInformatie"/>
  </office:meta>
</office:document-meta>
</file>