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St. Maartensviering” op 07 november 2026 in de kern van Melic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09399 / Evenementenmelding / kern Melick / Roerdalen / bekendgemaakt op 6 augustus 2026 / het organiseren en houden van het evenement “St. Maartensviering” op 07 novem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9399 </meta:user-defined>
    <dc:language>nl</dc:language>
    <meta:user-defined meta:name="OVERHEIDop.locatietype/OVERHEIDop.gebiedsmarkering">Woonplaats</meta:user-defined>
    <meta:user-defined meta:name="DC.title">Melding voor het organiseren en houden van het evenement “St. Maartensviering” op 07 november 2026 in de kern van Melic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72</meta:user-defined>
    <meta:user-defined meta:name="OVERHEIDop.GmbID/DC.identifier">gmb-2026-388372</meta:user-defined>
    <meta:user-defined meta:name="OVERHEIDop.versieInformatie"/>
  </office:meta>
</office:document-meta>
</file>