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het organiseren en houden van het evenement “Fleetwood Mac Affair &amp; Back to Blondie” op 17 oktober 2026 aan Nieuw Holsterweg 25 te Posterhol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</text:span>
          </text:p>
            <text:p text:style-name="last-al">Z2026-00010557 / Evenementenmelding / Nieuw Holsterweg 25, 6061 EG te Posterholt / Roerdalen / bekendgemaakt op 6 augustus 2026 / het organiseren en houden van het evenement “Fleetwood Mac Affair &amp; Back to Blondie” op 17 oktober 2026 / Activiteit: Evenement overi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dalen</text:p>
            </table:table-cell>
            <table:table-cell office:value-type="string" table:style-name="header.C">
              <text:p text:style-name="headerright"><text:span text:style-name="nr">Nr. 38836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6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36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Roerdalen</meta:user-defined>
    <meta:user-defined meta:name="OVERHEID.Informatietype/DC.type">officiële publicatie</meta:user-defined>
    <meta:user-defined meta:name="OVERHEID.Gemeente/DCTERMS.publisher">Roerdalen</meta:user-defined>
    <meta:user-defined meta:name="OVERHEID.Gemeente/OVERHEID.authority">Roerdale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Z2026-00010557 </meta:user-defined>
    <dc:language>nl</dc:language>
    <meta:user-defined meta:name="OVERHEIDop.locatietype/OVERHEIDop.gebiedsmarkering">Adres</meta:user-defined>
    <meta:user-defined meta:name="DC.title">Melding voor het organiseren en houden van het evenement “Fleetwood Mac Affair &amp; Back to Blondie” op 17 oktober 2026 aan Nieuw Holsterweg 25 te Posterholt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8367</meta:user-defined>
    <meta:user-defined meta:name="OVERHEIDop.GmbID/DC.identifier">gmb-2026-388367</meta:user-defined>
    <meta:user-defined meta:name="OVERHEIDop.versieInformatie"/>
  </office:meta>
</office:document-meta>
</file>