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rolsteiger op het trottoir van 2 t/m 9 september 2026 ter hoogte van Molenstraat 27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 </text:p>
            <text:p text:style-name="common-al">
            <text:span text:style-name="nadrukvet">Molenstraat 27, 4201 CV</text:span> (verzonden 06/08 ’26)</text:p>
            <text:p text:style-name="common-al">Vergunning tijdelijk gebruik openbare ruimte voor het plaatsen van een rolsteiger op het trottoir ter hoogte van Molenstraat 27 van 2 september 2026 tot en met 9 september 2026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83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rolsteiger op het trottoir van 2 t/m 9 september 2026 ter hoogte van Molenstraat 27 te Gor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66</meta:user-defined>
    <meta:user-defined meta:name="OVERHEIDop.GmbID/DC.identifier">gmb-2026-388366</meta:user-defined>
    <meta:user-defined meta:name="OVERHEIDop.versieInformatie"/>
  </office:meta>
</office:document-meta>
</file>