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4 bomen, Joppelaan 58, 7213AD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3 augustus 2026 de volgende aanvraag voor een Omgevingsvergunning hebben ontvangen:</text:p>
            <text:p text:style-name="common-al">Joppelaan 58, 7213AD Gorssel, het kappen van 4 bomen, Z2026-01244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83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44</meta:user-defined>
    <meta:user-defined meta:name="DCTERMS.abstract">Z2026-01244 Joppelaan 58, 7213AD Gorssel</meta:user-defined>
    <dc:language>nl</dc:language>
    <meta:user-defined meta:name="OVERHEIDop.locatietype/OVERHEIDop.gebiedsmarkering">Punt</meta:user-defined>
    <meta:user-defined meta:name="DC.title">Aanvraag Omgevingsvergunning voor het kappen van 4 bomen, Joppelaan 58, 7213AD Gorss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8365</meta:user-defined>
    <meta:user-defined meta:name="OVERHEIDop.GmbID/DC.identifier">gmb-2026-388365</meta:user-defined>
    <meta:user-defined meta:name="OVERHEIDop.versieInformatie"/>
  </office:meta>
</office:document-meta>
</file>