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en houden van het evenement “Koningsvogelschieten” en twee optochten op 05 september 2026 aan Hoofdstraat 68a en kern Posterhol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last-al">Z2026-00010561 / Evenementenmelding / Hoofdstraat 68a en kern Posterholt / Roerdalen / bekendgemaakt op 11 augustus 2026 / het organiseren en houden van het evenement “Koningsvogelschieten” en twee optochten op 05 september 2026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836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010561 </meta:user-defined>
    <dc:language>nl</dc:language>
    <meta:user-defined meta:name="OVERHEIDop.locatietype/OVERHEIDop.gebiedsmarkering">Adres</meta:user-defined>
    <meta:user-defined meta:name="OVERHEIDop.locatietype/OVERHEIDop.gebiedsmarkering">Woonplaats</meta:user-defined>
    <meta:user-defined meta:name="DC.title">Melding voor het organiseren en houden van het evenement “Koningsvogelschieten” en twee optochten op 05 september 2026 aan Hoofdstraat 68a en kern Posterhol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362</meta:user-defined>
    <meta:user-defined meta:name="OVERHEIDop.GmbID/DC.identifier">gmb-2026-388362</meta:user-defined>
    <meta:user-defined meta:name="OVERHEIDop.versieInformatie"/>
  </office:meta>
</office:document-meta>
</file>