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odelindeweg 2, 1217 HR Hilversum, Godelindeweg 2 Hilversum (legalisatie gebruik bijgebouw als logeerruimte); 1983172; 13-08-2026; Status: BOPA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Godelindeweg 2, 1217 HR Hilversum, Godelindeweg 2 Hilversum (legalisatie gebruik bijgebouw als logeerruimte); 1983172; 13-08-2026; Status: BOPA Vergunning verleend, gemeente Hilversum</text:p>
            <text:p text:style-name="common-al">
            
          </text:p>
            <text:p text:style-name="common-al">Verzenddatum: 13-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836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6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6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83172</meta:user-defined>
    <dc:language>nl</dc:language>
    <meta:user-defined meta:name="DC.title">Godelindeweg 2, 1217 HR Hilversum, Godelindeweg 2 Hilversum (legalisatie gebruik bijgebouw als logeerruimte); 1983172; 13-08-2026; Status: BOPA Vergunning verleend, gemeente Hilversum</meta:user-defined>
    <meta:user-defined meta:name="OVERHEIDop.locatietype/OVERHEIDop.gebiedsmarkering">GeometrieRef</meta:user-defined>
    <meta:user-defined meta:name="DCTERMS.W3CDTF/DCTERMS.available">2026-08-17</meta:user-defined>
    <meta:user-defined meta:name="DCTERMS.W3CDTF/OVERHEIDop.jaargang">2026</meta:user-defined>
    <meta:user-defined meta:name="OVERHEIDop.externeBijlage">afwijkvergunning|exb-2026-29012</meta:user-defined>
    <meta:user-defined meta:name="OVERHEIDop.publicationIssue">388361</meta:user-defined>
    <meta:user-defined meta:name="OVERHEIDop.GmbID/DC.identifier">gmb-2026-388361</meta:user-defined>
    <meta:user-defined meta:name="OVERHEIDop.versieInformatie"/>
  </office:meta>
</office:document-meta>
</file>