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geweigerde omgevingsvergunning - Kleinloolaan 7, 3972KB Driebergen-Rijsenburg, het vellen van een douglasspar in de voortuin (RX2026-00001743,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geweigerd:</text:p>
            <text:p text:style-name="common-al">Kleinloolaan 7, 3972KB Driebergen-Rijsenburg, het vellen van een douglasspar in de voortuin (RX2026-00001743, 13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83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743</meta:user-defined>
    <meta:user-defined meta:name="DCTERMS.abstract">Kleinloolaan 7, 3972KB Driebergen-Rijsenburg, het vellen van een douglasspar in de voortuin (RX2026-00001743, 13 augustus 2026)</meta:user-defined>
    <dc:language>nl</dc:language>
    <meta:user-defined meta:name="OVERHEIDop.locatietype/OVERHEIDop.gebiedsmarkering">Vlak</meta:user-defined>
    <meta:user-defined meta:name="OVERHEIDop.locatietype/OVERHEIDop.gebiedsmarkering">Punt</meta:user-defined>
    <meta:user-defined meta:name="DC.title">Gemeente Utrechtse Heuvelrug, geweigerde omgevingsvergunning - Kleinloolaan 7, 3972KB Driebergen-Rijsenburg, het vellen van een douglasspar in de voortuin (RX2026-00001743, 13 augustus 2026)</meta:user-defined>
    <meta:user-defined meta:name="DCTERMS.W3CDTF/DCTERMS.available">2026-08-17</meta:user-defined>
    <meta:user-defined meta:name="DCTERMS.W3CDTF/OVERHEIDop.jaargang">2026</meta:user-defined>
    <meta:user-defined meta:name="OVERHEIDop.publicationIssue">388358</meta:user-defined>
    <meta:user-defined meta:name="OVERHEIDop.GmbID/DC.identifier">gmb-2026-388358</meta:user-defined>
    <meta:user-defined meta:name="OVERHEIDop.versieInformatie"/>
  </office:meta>
</office:document-meta>
</file>