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op een parkeervak van 17 t/m 24 augustus 2026 ter hoogte van Verlengde Pompstraat 24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Verlengde Pompstraat 24, 4201 GZ</text:span> (verzonden 04/08 ’26)</text:p>
            <text:p text:style-name="common-al">Vergunning tijdelijk gebruik openbare ruimte voor het plaatsen van een container op een parkeervak ter hoogte van Verlengde Pompstraat 24 van 17 augustus 2026 tot en met 24 augustus 2026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83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container op een parkeervak van 17 t/m 24 augustus 2026 ter hoogte van Verlengde Pompstraat 24 te Gor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56</meta:user-defined>
    <meta:user-defined meta:name="OVERHEIDop.GmbID/DC.identifier">gmb-2026-388356</meta:user-defined>
    <meta:user-defined meta:name="OVERHEIDop.versieInformatie"/>
  </office:meta>
</office:document-meta>
</file>