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egmeerdijk 313 Aalsmeer - Plaatsen douche- en sanitair unit (2) op eigen terrein - Coöperatie Royal FloraHolland U.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douche- en sanitair unit (2) op eigen terrein</text:p>
            <text:p text:style-name="common-al">Aanvrager: Coöperatie Royal FloraHolland U.A.</text:p>
            <text:p text:style-name="common-al">Zaaknummer: OD2026-0047180</text:p>
            <text:p text:style-name="common-al">DSO nummer: 2026071701512</text:p>
            <text:p text:style-name="common-al">Ontvangstdatum aanvraag: 17-07-2026</text:p>
            <text:p text:style-name="common-al">Namens: Gemeente Aals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83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180</meta:user-defined>
    <meta:user-defined meta:name="DCTERMS.abstract">het plaatsen van een douche- en sanitair unit (2) op eigen terrein</meta:user-defined>
    <dc:language>nl</dc:language>
    <meta:user-defined meta:name="OVERHEIDop.locatietype/OVERHEIDop.gebiedsmarkering">Vlak</meta:user-defined>
    <meta:user-defined meta:name="DC.title">Aanvraag vergunning ontvangen - Legmeerdijk 313 Aalsmeer - Plaatsen douche- en sanitair unit (2) op eigen terrein - Coöperatie Royal FloraHolland U.A.</meta:user-defined>
    <meta:user-defined meta:name="DCTERMS.W3CDTF/DCTERMS.available">2026-08-17</meta:user-defined>
    <meta:user-defined meta:name="DCTERMS.W3CDTF/OVERHEIDop.jaargang">2026</meta:user-defined>
    <meta:user-defined meta:name="OVERHEIDop.publicationIssue">388355</meta:user-defined>
    <meta:user-defined meta:name="OVERHEIDop.GmbID/DC.identifier">gmb-2026-388355</meta:user-defined>
    <meta:user-defined meta:name="OVERHEIDop.versieInformatie"/>
  </office:meta>
</office:document-meta>
</file>