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en houden van het evenement “Buurtfeest” op 26 september 2026 (wijziging datum) aan Korenbloemdreef te Herken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last-al">Z2026-00011303 / Evenementenmelding / Korenbloemdreef te Herkenbosch / Roerdalen / bekendgemaakt op 10 augustus 2026 / het organiseren en houden van het evenement “Buurtfeest” op <text:span text:style-name="nadrukvet"><text:span text:style-name="nadrukcur">26 september 2026 </text:span></text:span>(wijziging datum)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835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5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5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011303 </meta:user-defined>
    <dc:language>nl</dc:language>
    <meta:user-defined meta:name="OVERHEIDop.locatietype/OVERHEIDop.gebiedsmarkering">Weg</meta:user-defined>
    <meta:user-defined meta:name="DC.title">Melding voor het organiseren en houden van het evenement “Buurtfeest” op 26 september 2026 (wijziging datum) aan Korenbloemdreef te Herkenbosch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353</meta:user-defined>
    <meta:user-defined meta:name="OVERHEIDop.GmbID/DC.identifier">gmb-2026-388353</meta:user-defined>
    <meta:user-defined meta:name="OVERHEIDop.versieInformatie"/>
  </office:meta>
</office:document-meta>
</file>