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Venlo bekend dat een melding is ontvangen voor het PL456R Dijkversterking Arcen Coupure Schans 1 op locatie Ingetekende geometrie. De melding is geregistreerd onder zaaknummer Z2026-00007401.</text:p>
            <text:p text:style-name="common-al"/>
            <text:p text:style-name="common-al">
            <text:span text:style-name="nadrukvet">De melding heeft betrekking op de volgende activiteiten:</text:span>
          </text:p>
            <text:list text:style-name="id1-3-2-1-1-4">
              <text:list-item text:style-override="id1-3-2-1-1-4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Het verwijderen van circa 50 m³ sterk verontreinigde grond in het kader van de dijkversterking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Venlo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38835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5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Ven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enlo</meta:user-defined>
    <meta:user-defined meta:name="OVERHEID.Gemeente/OVERHEID.authority">Ven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401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, Ingetekende geometrie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52</meta:user-defined>
    <meta:user-defined meta:name="OVERHEIDop.GmbID/DC.identifier">gmb-2026-388352</meta:user-defined>
    <meta:user-defined meta:name="OVERHEIDop.versieInformatie"/>
  </office:meta>
</office:document-meta>
</file>