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vuilcontainer op een parkeervak van 21 t/m 25 september 2026 ter hoogte van Krommenhoek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 </text:p>
            <text:p text:style-name="common-al">
            <text:span text:style-name="nadrukvet">Krommenhoek e.o.</text:span> (verzonden 06/08 ’26)</text:p>
            <text:p text:style-name="common-al">Vergunning tijdelijk gebruik openbare ruimte voor het plaatsen van een vuilcontainer op een parkeervak ter hoogte van Krommenhoek van 21 september 2026 tot en met 25 september 2026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883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het plaatsen van een vuilcontainer op een parkeervak van 21 t/m 25 september 2026 ter hoogte van Krommenhoek te Gor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50</meta:user-defined>
    <meta:user-defined meta:name="OVERHEIDop.GmbID/DC.identifier">gmb-2026-388350</meta:user-defined>
    <meta:user-defined meta:name="OVERHEIDop.versieInformatie"/>
  </office:meta>
</office:document-meta>
</file>