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gafsluiting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Ingekomen </text:p>
            <text:p text:style-name="al">Vanwege werkzaamheden zijn of worden de volgende weggedeelten voor het verkeer afgesloten in de vermelde periode. </text:p>
            <text:p text:style-name="al">Een afsluiting kan langer duren als dat voor de werkzaamheden nodig is. Kijk voor meer informatie over de wegafsluitingen op www.rijssen-holten.nl/wegafsluitingen. </text:p>
            <text:p text:style-name="al"/>
            <text:p text:style-name="al">
            <text:span text:style-name="nadrukvet">Rijssen</text:span>
          </text:p>
            <text:p text:style-name="al">• Van de Broekestraat, vanaf de kruising met de H.J. van Opstallstraat tot huisnummer 47, wegwerkzaamheden, tot en met 4 september 2026 </text:p>
            <text:p text:style-name="al">• H.J. van Opstallstraat ter hoogte van de in/ uitrit bij de Nettorama, wegwerkzaamheden, tot en met 4 september 2026 </text:p>
            <text:p text:style-name="al">• Rotonde Spoelerstraat – Noordermorssingel, wegwerkzaamheden, 17 augustus 2026 tot en met 4 september 2026 </text:p>
            <text:p text:style-name="al">• Rozengaarde, tussen Grotestraat en (onder) doorgang tussen Rozengaarde en De Hagen (bouwwerkzaamheden): op werkdagen (maandag t/m zaterdag) kan dit weggedeelte overdag (tussen 07.00 uur en 17.00 uur) afgesloten zijn. Dit duurt tot 31 maart 2027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834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4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week33/2026</meta:user-defined>
    <dc:language>nl</dc:language>
    <meta:user-defined meta:name="OVERHEIDop.locatietype/OVERHEIDop.gebiedsmarkering">Gemeente</meta:user-defined>
    <meta:user-defined meta:name="DC.title">Wegafsluitin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49</meta:user-defined>
    <meta:user-defined meta:name="OVERHEIDop.GmbID/DC.identifier">gmb-2026-388349</meta:user-defined>
    <meta:user-defined meta:name="OVERHEIDop.versieInformatie"/>
  </office:meta>
</office:document-meta>
</file>