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125 jarig bestaan van de buurtkring Usselo op 30 augustus 2026, dorpsplein Usselo</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Wij hebben op 13 augustus 2026 een besluit genomen op de aanvraag met zaaknummer 0153Z2606-0287 voor 125 jarig bestaan van de buurtkring Usselo op 30 augustus 2026 op de locatie dorpsplein Usselo.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83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287</meta:user-defined>
    <dc:language>nl</dc:language>
    <meta:user-defined meta:name="OVERHEIDop.locatietype/OVERHEIDop.gebiedsmarkering">Vlak</meta:user-defined>
    <meta:user-defined meta:name="DC.title">Kennisgeving besluit op aanvraag 125 jarig bestaan van de buurtkring Usselo op 30 augustus 2026, dorpsplein Usselo</meta:user-defined>
    <meta:user-defined meta:name="DCTERMS.W3CDTF/DCTERMS.available">2026-08-19</meta:user-defined>
    <meta:user-defined meta:name="DCTERMS.W3CDTF/OVERHEIDop.jaargang">2026</meta:user-defined>
    <meta:user-defined meta:name="OVERHEIDop.publicationIssue">388347</meta:user-defined>
    <meta:user-defined meta:name="OVERHEIDop.GmbID/DC.identifier">gmb-2026-388347</meta:user-defined>
    <meta:user-defined meta:name="OVERHEIDop.versieInformatie"/>
  </office:meta>
</office:document-meta>
</file>